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ef" svg:font-family="Alef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álne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adornments="Regular" style:font-pitch="variable" style:font-charset="x-symbol"/>
    <style:font-face style:name="Symbol" svg:font-family="Symbol" style:font-adornments="Normáln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ne" style:font-family-generic="roman" style:font-pitch="variable"/>
    <style:font-face style:name="TimesNewRoman" svg:font-family="TimesNewRoman" style:font-family-generic="roman" style:font-pitch="variable"/>
    <style:font-face style:name="TimesNewRoman1" svg:font-family="TimesNewRoman" style:font-family-generic="system" style:font-pitch="variable"/>
    <style:font-face style:name="Wingdings" svg:font-family="Wingdings" style:font-adornments="Normálne" style:font-pitch="variable" style:font-charset="x-symbol"/>
  </office:font-face-decls>
  <office:automatic-styles>
    <style:style style:name="Tabuľka1" style:family="table">
      <style:table-properties style:width="9.744cm" fo:margin-left="-0.199cm" fo:margin-top="0cm" fo:margin-bottom="0cm" table:align="left" style:writing-mode="lr-tb"/>
    </style:style>
    <style:style style:name="Tabuľka1.A" style:family="table-column">
      <style:table-column-properties style:column-width="1.233cm"/>
    </style:style>
    <style:style style:name="Tabuľka1.B" style:family="table-column">
      <style:table-column-properties style:column-width="8.511cm"/>
    </style:style>
    <style:style style:name="Tabuľka1.1" style:family="table-row">
      <style:table-row-properties style:min-row-height="1.268cm" fo:keep-together="auto"/>
    </style:style>
    <style:style style:name="Tabuľka1.A1" style:family="table-cell">
      <style:table-cell-properties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9.744cm" fo:margin-left="-0.199cm" fo:margin-top="0cm" fo:margin-bottom="0cm" table:align="left" style:writing-mode="lr-tb"/>
    </style:style>
    <style:style style:name="Tabuľka2.A" style:family="table-column">
      <style:table-column-properties style:column-width="1.233cm"/>
    </style:style>
    <style:style style:name="Tabuľka2.B" style:family="table-column">
      <style:table-column-properties style:column-width="8.511cm"/>
    </style:style>
    <style:style style:name="Tabuľka2.1" style:family="table-row">
      <style:table-row-properties style:min-row-height="1.268cm" fo:keep-together="auto"/>
    </style:style>
    <style:style style:name="Tabuľka2.A1" style:family="table-cell">
      <style:table-cell-properties fo:padding-left="0.191cm" fo:padding-right="0.191cm" fo:padding-top="0cm" fo:padding-bottom="0cm" fo:border="0.5pt solid #000000" style:writing-mode="lr-tb"/>
    </style:style>
    <style:style style:name="Tabuľka3" style:family="table">
      <style:table-properties style:width="9.744cm" fo:margin-left="-0.199cm" fo:margin-top="0cm" fo:margin-bottom="0cm" table:align="left" style:writing-mode="lr-tb"/>
    </style:style>
    <style:style style:name="Tabuľka3.A" style:family="table-column">
      <style:table-column-properties style:column-width="1.233cm"/>
    </style:style>
    <style:style style:name="Tabuľka3.B" style:family="table-column">
      <style:table-column-properties style:column-width="8.511cm"/>
    </style:style>
    <style:style style:name="Tabuľka3.1" style:family="table-row">
      <style:table-row-properties style:min-row-height="1.268cm" fo:keep-together="auto"/>
    </style:style>
    <style:style style:name="Tabuľka3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List_20_Paragraph">
      <style:text-properties style:font-name="Times New Roman" fo:font-size="14pt" fo:language="sk" fo:country="SK" officeooo:paragraph-rsid="00307fc0" style:font-size-asian="14pt" style:font-size-complex="14pt"/>
    </style:style>
    <style:style style:name="P2" style:family="paragraph" style:parent-style-name="Standard">
      <style:paragraph-properties fo:margin-left="0cm" fo:margin-right="0cm" fo:text-align="center" style:justify-single-word="false" fo:text-indent="0.635cm" style:auto-text-indent="false"/>
      <style:text-properties style:font-name="Times New Roman" fo:font-size="14pt" fo:language="sk" fo:country="SK" officeooo:paragraph-rsid="00307fc0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4pt" fo:language="sk" fo:country="SK" officeooo:paragraph-rsid="00307fc0" style:font-size-asian="14pt" style:font-size-complex="14pt"/>
    </style:style>
    <style:style style:name="P4" style:family="paragraph" style:parent-style-name="List_20_Paragraph">
      <style:text-properties style:font-name="Times New Roman" fo:font-size="14pt" fo:language="sk" fo:country="SK" officeooo:paragraph-rsid="0032358f" style:font-size-asian="14pt" style:font-size-complex="14pt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4pt" fo:language="sk" fo:country="SK" fo:font-weight="normal" officeooo:rsid="002e0f35" officeooo:paragraph-rsid="00307fc0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4pt" fo:language="sk" fo:country="SK" fo:font-weight="normal" officeooo:rsid="002e0f35" officeooo:paragraph-rsid="00307fc0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4pt" fo:language="sk" fo:country="SK" fo:font-weight="normal" officeooo:rsid="0031fb41" officeooo:paragraph-rsid="0031fb41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4pt" fo:language="sk" fo:country="SK" fo:font-weight="bold" officeooo:rsid="002e0f35" officeooo:paragraph-rsid="00307fc0" style:font-size-asian="14pt" style:font-weight-asian="bold" style:font-size-complex="14pt"/>
    </style:style>
    <style:style style:name="P9" style:family="paragraph" style:parent-style-name="Standard">
      <style:paragraph-properties fo:margin-left="2.498cm" fo:margin-right="0cm" fo:text-align="center" style:justify-single-word="false" fo:text-indent="1.249cm" style:auto-text-indent="false"/>
      <style:text-properties style:font-name="Times New Roman" fo:font-size="14pt" fo:language="sk" fo:country="SK" fo:font-weight="bold" officeooo:rsid="002e0f35" officeooo:paragraph-rsid="00307fc0" style:font-size-asian="14pt" style:font-weight-asian="bold" style:font-size-complex="14pt"/>
    </style:style>
    <style:style style:name="P10" style:family="paragraph" style:parent-style-name="Standard">
      <style:text-properties style:font-name="Times New Roman" fo:font-size="14pt" fo:font-weight="normal" officeooo:paragraph-rsid="003be374" style:font-size-asian="14pt" style:font-weight-asian="normal" style:font-size-complex="14pt" style:font-weight-complex="normal"/>
    </style:style>
    <style:style style:name="P11" style:family="paragraph" style:parent-style-name="Standard">
      <style:text-properties style:font-name="Times New Roman" fo:font-size="14pt" fo:font-weight="bold" officeooo:rsid="0019994a" officeooo:paragraph-rsid="003be374" style:font-size-asian="14pt" style:font-weight-asian="bold" style:font-name-complex="Times New Roman1" style:font-size-complex="14pt"/>
    </style:style>
    <style:style style:name="P12" style:family="paragraph" style:parent-style-name="List_20_Paragraph">
      <style:paragraph-properties fo:margin-left="0.885cm" fo:margin-right="0cm" fo:text-align="center" style:justify-single-word="false" fo:text-indent="0cm" style:auto-text-indent="false"/>
      <style:text-properties style:font-name="Times New Roman" fo:font-size="12pt" fo:language="sk" fo:country="SK" officeooo:paragraph-rsid="00307fc0" style:font-size-asian="12pt" style:font-size-complex="12pt"/>
    </style:style>
    <style:style style:name="P13" style:family="paragraph" style:parent-style-name="Standard">
      <style:paragraph-properties fo:text-align="center" style:justify-single-word="false"/>
      <style:text-properties style:font-name="Times New Roman" fo:font-size="12pt" fo:language="sk" fo:country="SK" officeooo:paragraph-rsid="00307fc0" style:font-size-asian="12pt" style:font-size-complex="12pt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2pt" fo:language="sk" fo:country="SK" officeooo:paragraph-rsid="003a38ea" style:font-size-asian="12pt" style:font-size-complex="12pt"/>
    </style:style>
    <style:style style:name="P15" style:family="paragraph" style:parent-style-name="List_20_Paragraph">
      <style:text-properties style:font-name="Times New Roman" fo:font-size="12pt" fo:language="sk" fo:country="SK" officeooo:paragraph-rsid="00307fc0" style:font-size-asian="12pt" style:font-size-complex="12pt"/>
    </style:style>
    <style:style style:name="P16" style:family="paragraph" style:parent-style-name="Standard">
      <style:text-properties style:font-name="Times New Roman" fo:font-size="12pt" fo:language="sk" fo:country="SK" officeooo:paragraph-rsid="00307fc0" style:font-size-asian="12pt" style:font-size-complex="12pt"/>
    </style:style>
    <style:style style:name="P17" style:family="paragraph" style:parent-style-name="Standard">
      <style:paragraph-properties fo:margin-left="0cm" fo:margin-right="0cm" fo:text-indent="1.249cm" style:auto-text-indent="false"/>
      <style:text-properties style:font-name="Times New Roman" fo:font-size="12pt" fo:language="sk" fo:country="SK" officeooo:paragraph-rsid="00307fc0" style:font-size-asian="12pt" style:font-size-complex="12pt"/>
    </style:style>
    <style:style style:name="P18" style:family="paragraph" style:parent-style-name="List_20_Paragraph">
      <style:text-properties style:font-name="Times New Roman" fo:font-size="12pt" fo:language="sk" fo:country="SK" officeooo:rsid="002e0f35" officeooo:paragraph-rsid="0032358f" style:font-size-asian="12pt" style:font-size-complex="12pt"/>
    </style:style>
    <style:style style:name="P19" style:family="paragraph" style:parent-style-name="List_20_Paragraph">
      <style:text-properties style:font-name="Times New Roman" fo:font-size="12pt" fo:language="sk" fo:country="SK" officeooo:rsid="0032358f" officeooo:paragraph-rsid="0032358f" style:font-size-asian="12pt" style:font-size-complex="12pt"/>
    </style:style>
    <style:style style:name="P20" style:family="paragraph" style:parent-style-name="List_20_Paragraph">
      <style:paragraph-properties fo:text-align="justify" style:justify-single-word="false"/>
      <style:text-properties style:font-name="Times New Roman" fo:font-size="12pt" fo:language="sk" fo:country="SK" officeooo:paragraph-rsid="0035f1f0" style:font-size-asian="12pt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Times New Roman" fo:font-size="12pt" fo:language="sk" fo:country="SK" officeooo:paragraph-rsid="0035f1f0" style:font-size-asian="12pt" style:font-size-complex="12pt"/>
    </style:style>
    <style:style style:name="P22" style:family="paragraph" style:parent-style-name="List_20_Paragraph">
      <style:paragraph-properties fo:margin-left="0.885cm" fo:margin-right="0cm" fo:text-indent="0cm" style:auto-text-indent="false"/>
      <style:text-properties style:font-name="Times New Roman" fo:font-size="12pt" fo:language="sk" fo:country="SK" officeooo:paragraph-rsid="0035f1f0" style:font-size-asian="12pt" style:font-size-complex="12pt"/>
    </style:style>
    <style:style style:name="P23" style:family="paragraph" style:parent-style-name="Standard">
      <style:text-properties style:font-name="Times New Roman" fo:font-size="12pt" fo:language="sk" fo:country="SK" officeooo:paragraph-rsid="0035f1f0" style:font-size-asian="12pt" style:font-size-complex="12pt"/>
    </style:style>
    <style:style style:name="P24" style:family="paragraph" style:parent-style-name="Standard">
      <style:paragraph-properties fo:margin-left="4.995cm" fo:margin-right="0cm" fo:text-indent="0cm" style:auto-text-indent="false"/>
      <style:text-properties style:font-name="Times New Roman" fo:font-size="12pt" fo:language="sk" fo:country="SK" officeooo:paragraph-rsid="0035f1f0" style:font-size-asian="12pt" style:font-size-complex="12pt"/>
    </style:style>
    <style:style style:name="P25" style:family="paragraph" style:parent-style-name="Standard">
      <style:paragraph-properties fo:margin-left="0cm" fo:margin-right="0cm" fo:text-indent="0.635cm" style:auto-text-indent="false"/>
      <style:text-properties style:font-name="Times New Roman" fo:font-size="12pt" fo:language="sk" fo:country="SK" officeooo:paragraph-rsid="0035f1f0" style:font-size-asian="12pt" style:font-size-complex="12pt"/>
    </style:style>
    <style:style style:name="P26" style:family="paragraph" style:parent-style-name="Standard">
      <style:paragraph-properties fo:margin-left="0cm" fo:margin-right="0cm" fo:text-indent="1.249cm" style:auto-text-indent="false"/>
      <style:text-properties style:font-name="Times New Roman" fo:font-size="12pt" fo:language="sk" fo:country="SK" officeooo:paragraph-rsid="0035f1f0" style:font-size-asian="12pt" style:font-size-complex="12pt"/>
    </style:style>
    <style:style style:name="P27" style:family="paragraph" style:parent-style-name="Standard">
      <style:text-properties style:font-name="Times New Roman" fo:font-size="12pt" fo:language="sk" fo:country="SK" officeooo:paragraph-rsid="003a38ea" style:font-size-asian="12pt" style:font-size-complex="12pt"/>
    </style:style>
    <style:style style:name="P28" style:family="paragraph" style:parent-style-name="Standard">
      <style:text-properties style:font-name="Times New Roman" fo:font-size="12pt" fo:language="sk" fo:country="SK" officeooo:rsid="0035f1f0" officeooo:paragraph-rsid="0035f1f0" style:font-size-asian="12pt" style:font-size-complex="12pt"/>
    </style:style>
    <style:style style:name="P29" style:family="paragraph" style:parent-style-name="Standard">
      <style:text-properties style:font-name="Times New Roman" fo:font-size="12pt" fo:language="sk" fo:country="SK" officeooo:paragraph-rsid="003be374" style:font-size-asian="12pt" style:font-size-complex="12pt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2pt" fo:language="sk" fo:country="SK" fo:font-weight="normal" officeooo:rsid="002e0f35" officeooo:paragraph-rsid="00307fc0" style:font-size-asian="12pt" style:font-weight-asian="normal" style:font-size-complex="12pt" style:font-weight-complex="normal"/>
    </style:style>
    <style:style style:name="P31" style:family="paragraph" style:parent-style-name="Standard">
      <style:text-properties style:font-name="Times New Roman" fo:font-size="12pt" fo:language="sk" fo:country="SK" fo:font-weight="bold" officeooo:paragraph-rsid="0035f1f0" style:font-size-asian="12pt" style:font-weight-asian="bold" style:font-size-complex="12pt"/>
    </style:style>
    <style:style style:name="P32" style:family="paragraph" style:parent-style-name="Standard">
      <style:paragraph-properties fo:margin-left="2.498cm" fo:margin-right="0cm" fo:text-indent="1.249cm" style:auto-text-indent="false"/>
      <style:text-properties style:font-name="Times New Roman" fo:font-size="12pt" fo:language="sk" fo:country="SK" fo:font-weight="bold" officeooo:paragraph-rsid="0035f1f0" style:font-size-asian="12pt" style:font-weight-asian="bold" style:font-size-complex="12pt"/>
    </style:style>
    <style:style style:name="P33" style:family="paragraph" style:parent-style-name="Standard">
      <style:paragraph-properties fo:margin-left="0cm" fo:margin-right="0cm" fo:text-indent="0cm" style:auto-text-indent="false"/>
      <style:text-properties style:font-name="Times New Roman" fo:font-size="12pt" fo:language="sk" fo:country="SK" fo:font-weight="bold" officeooo:paragraph-rsid="0035f1f0" style:font-size-asian="12pt" style:font-weight-asian="bold" style:font-size-complex="12pt"/>
    </style:style>
    <style:style style:name="P34" style:family="paragraph" style:parent-style-name="Standard">
      <style:text-properties style:font-name="Times New Roman" fo:font-size="12pt" fo:font-weight="bold" officeooo:rsid="002b41ac" officeooo:paragraph-rsid="002c3e3c" style:font-size-asian="12pt" style:font-weight-asian="bold" style:font-size-complex="12pt" style:font-weight-complex="bold"/>
    </style:style>
    <style:style style:name="P35" style:family="paragraph" style:parent-style-name="Standard">
      <style:paragraph-properties fo:margin-top="0.101cm" fo:margin-bottom="0.101cm" style:contextual-spacing="false"/>
      <style:text-properties style:font-name="Times New Roman" fo:font-size="12pt" fo:font-weight="bold" officeooo:rsid="002b41ac" officeooo:paragraph-rsid="002c3e3c" style:font-size-asian="12pt" style:font-weight-asian="bold" style:font-size-complex="12pt" style:font-weight-complex="bold"/>
    </style:style>
    <style:style style:name="P36" style:family="paragraph" style:parent-style-name="Standard">
      <style:paragraph-properties fo:margin-left="1.251cm" fo:margin-right="0cm" fo:margin-top="0.101cm" fo:margin-bottom="0.101cm" style:contextual-spacing="false" fo:line-height="100%" fo:text-align="start" style:justify-single-word="false" fo:text-indent="0cm" style:auto-text-indent="false"/>
      <style:text-properties style:font-name="Times New Roman" fo:font-size="12pt" fo:font-weight="bold" officeooo:rsid="002b41ac" officeooo:paragraph-rsid="002c3e3c" style:font-size-asian="12pt" style:font-weight-asian="bold" style:font-size-complex="12pt" style:font-weight-complex="bold"/>
    </style:style>
    <style:style style:name="P37" style:family="paragraph" style:parent-style-name="Standard">
      <style:paragraph-properties fo:margin-left="0cm" fo:margin-right="0cm" fo:margin-top="0.101cm" fo:margin-bottom="0.101cm" style:contextual-spacing="false" fo:line-height="100%" fo:text-align="start" style:justify-single-word="false" fo:text-indent="0cm" style:auto-text-indent="false"/>
      <style:text-properties style:font-name="Times New Roman" fo:font-size="12pt" fo:font-weight="bold" officeooo:rsid="002b41ac" officeooo:paragraph-rsid="002c3e3c" style:font-size-asian="12pt" style:font-weight-asian="bold" style:font-size-complex="12pt" style:font-weight-complex="bold"/>
    </style:style>
    <style:style style:name="P38" style:family="paragraph" style:parent-style-name="Standard">
      <style:text-properties style:font-name="Times New Roman" fo:font-size="12pt" fo:font-weight="bold" officeooo:rsid="0019994a" officeooo:paragraph-rsid="002c3e3c" style:font-size-asian="12pt" style:font-weight-asian="bold" style:font-name-complex="Times New Roman1" style:font-size-complex="12pt" style:font-weight-complex="bold"/>
    </style:style>
    <style:style style:name="P39" style:family="paragraph" style:parent-style-name="Standard">
      <style:text-properties style:font-name="Times New Roman" fo:font-size="12pt" fo:font-weight="bold" officeooo:rsid="0019994a" officeooo:paragraph-rsid="002f847d" style:font-size-asian="12pt" style:font-weight-asian="bold" style:font-name-complex="Times New Roman1" style:font-size-complex="12pt" style:font-weight-complex="bold"/>
    </style:style>
    <style:style style:name="P40" style:family="paragraph" style:parent-style-name="Standard">
      <style:text-properties style:font-name="Times New Roman" fo:font-size="12pt" fo:font-weight="bold" officeooo:rsid="0031fb41" officeooo:paragraph-rsid="0031fb41" style:font-size-asian="12pt" style:font-weight-asian="bold" style:font-name-complex="Times New Roman1" style:font-size-complex="12pt" style:font-weight-complex="bold"/>
    </style:style>
    <style:style style:name="P41" style:family="paragraph" style:parent-style-name="Standard">
      <style:text-properties style:font-name="Times New Roman" fo:font-size="12pt" fo:font-weight="normal" officeooo:rsid="0019994a" officeooo:paragraph-rsid="002c3e3c" style:font-size-asian="12pt" style:font-weight-asian="normal" style:font-name-complex="Times New Roman1" style:font-size-complex="12pt" style:font-weight-complex="normal"/>
    </style:style>
    <style:style style:name="P42" style:family="paragraph" style:parent-style-name="Standard">
      <style:text-properties style:font-name="Times New Roman" fo:font-size="12pt" fo:font-weight="normal" officeooo:rsid="0019994a" officeooo:paragraph-rsid="002f847d" style:font-size-asian="12pt" style:font-weight-asian="normal" style:font-name-complex="Times New Roman1" style:font-size-complex="12pt" style:font-weight-complex="normal"/>
    </style:style>
    <style:style style:name="P43" style:family="paragraph" style:parent-style-name="Standard">
      <style:text-properties style:font-name="Times New Roman" fo:font-size="12pt" fo:font-weight="normal" officeooo:rsid="002b41ac" officeooo:paragraph-rsid="002c3e3c" style:font-size-asian="12pt" style:font-weight-asian="normal" style:font-size-complex="12pt" style:font-weight-complex="normal"/>
    </style:style>
    <style:style style:name="P44" style:family="paragraph" style:parent-style-name="Standard">
      <style:paragraph-properties fo:margin-top="0.101cm" fo:margin-bottom="0.101cm" style:contextual-spacing="false"/>
      <style:text-properties style:font-name="Times New Roman" fo:font-size="12pt" fo:font-weight="normal" officeooo:rsid="002b41ac" officeooo:paragraph-rsid="002c3e3c" style:font-size-asian="12pt" style:font-weight-asian="normal" style:font-size-complex="12pt" style:font-weight-complex="normal"/>
    </style:style>
    <style:style style:name="P45" style:family="paragraph" style:parent-style-name="Standard">
      <style:text-properties style:font-name="Times New Roman" fo:font-size="12pt" fo:font-weight="normal" officeooo:rsid="002b41ac" officeooo:paragraph-rsid="002f847d" style:font-size-asian="12pt" style:font-weight-asian="normal" style:font-size-complex="12pt" style:font-weight-complex="normal"/>
    </style:style>
    <style:style style:name="P46" style:family="paragraph" style:parent-style-name="Standard">
      <style:paragraph-properties fo:margin-left="1.251cm" fo:margin-right="0cm" fo:margin-top="0.101cm" fo:margin-bottom="0.101cm" style:contextual-spacing="false" fo:line-height="100%" fo:text-align="start" style:justify-single-word="false" fo:text-indent="0cm" style:auto-text-indent="false"/>
      <style:text-properties style:font-name="Times New Roman" fo:font-size="12pt" fo:font-weight="normal" officeooo:rsid="002b41ac" officeooo:paragraph-rsid="002c3e3c" style:font-size-asian="12pt" style:font-weight-asian="normal" style:font-size-complex="12pt" style:font-weight-complex="normal"/>
    </style:style>
    <style:style style:name="P47" style:family="paragraph" style:parent-style-name="Text_20_body">
      <style:paragraph-properties fo:text-align="center" style:justify-single-word="false"/>
      <style:text-properties style:font-name="Times New Roman" fo:font-size="12pt" fo:font-weight="normal" officeooo:rsid="002b41ac" officeooo:paragraph-rsid="00332ca2" style:font-size-asian="12pt" style:font-weight-asian="normal" style:font-size-complex="12pt" style:font-weight-complex="normal"/>
    </style:style>
    <style:style style:name="P48" style:family="paragraph" style:parent-style-name="Standard">
      <style:text-properties style:font-name="Times New Roman" fo:font-size="12pt" fo:font-weight="normal" officeooo:rsid="002f847d" officeooo:paragraph-rsid="002f847d" style:font-size-asian="12pt" style:font-weight-asian="normal" style:font-size-complex="12pt" style:font-weight-complex="normal"/>
    </style:style>
    <style:style style:name="P49" style:family="paragraph" style:parent-style-name="List_20_Paragraph">
      <style:text-properties style:font-name="Times New Roman" fo:font-size="12pt" officeooo:rsid="002e0f35" officeooo:paragraph-rsid="0032358f" style:font-size-asian="12pt" style:font-size-complex="12pt"/>
    </style:style>
    <style:style style:name="P50" style:family="paragraph" style:parent-style-name="Standard">
      <style:text-properties style:font-name="Times New Roman" officeooo:paragraph-rsid="0035f1f0"/>
    </style:style>
    <style:style style:name="P51" style:family="paragraph" style:parent-style-name="Standard">
      <style:paragraph-properties fo:margin-left="4.995cm" fo:margin-right="0cm" fo:text-indent="0cm" style:auto-text-indent="false"/>
      <style:text-properties style:font-name="Times New Roman" officeooo:paragraph-rsid="0035f1f0"/>
    </style:style>
    <style:style style:name="P52" style:family="paragraph" style:parent-style-name="Standard">
      <style:paragraph-properties fo:margin-left="4.995cm" fo:margin-right="0cm" fo:text-indent="1.249cm" style:auto-text-indent="false"/>
      <style:text-properties style:font-name="Times New Roman" officeooo:paragraph-rsid="0035f1f0"/>
    </style:style>
    <style:style style:name="P53" style:family="paragraph" style:parent-style-name="Standard">
      <style:paragraph-properties fo:margin-left="0cm" fo:margin-right="0cm" fo:text-indent="0.635cm" style:auto-text-indent="false"/>
      <style:text-properties style:font-name="Times New Roman" officeooo:paragraph-rsid="0035f1f0"/>
    </style:style>
    <style:style style:name="P54" style:family="paragraph" style:parent-style-name="Text_20_body">
      <style:text-properties style:font-name="Times New Roman" fo:font-weight="normal" officeooo:paragraph-rsid="003be374" style:font-weight-asian="normal" style:font-weight-complex="normal"/>
    </style:style>
    <style:style style:name="P55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2pt" fo:language="sk" fo:country="SK" officeooo:rsid="00319fe5" officeooo:paragraph-rsid="0032f20e" style:font-size-asian="12pt" style:font-size-complex="12pt"/>
    </style:style>
    <style:style style:name="P5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2pt" fo:language="sk" fo:country="SK" officeooo:rsid="00319fe5" officeooo:paragraph-rsid="0032f20e" style:font-size-asian="12pt" style:font-size-complex="12pt"/>
    </style:style>
    <style:style style:name="P57" style:family="paragraph" style:parent-style-name="Standard">
      <style:paragraph-properties fo:margin-left="0.635cm" fo:margin-right="0cm" fo:text-align="start" style:justify-single-word="false" fo:text-indent="0cm" style:auto-text-indent="false"/>
      <style:text-properties fo:font-size="12pt" fo:language="sk" fo:country="SK" officeooo:rsid="00319fe5" officeooo:paragraph-rsid="0032f20e" style:font-size-asian="12pt" style:font-size-complex="12pt"/>
    </style:style>
    <style:style style:name="P5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size="12pt" fo:language="sk" fo:country="SK" officeooo:rsid="00319fe5" officeooo:paragraph-rsid="0032f20e" style:font-size-asian="12pt" style:font-size-complex="12pt"/>
    </style:style>
    <style:style style:name="P59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2pt" fo:language="sk" fo:country="SK" officeooo:paragraph-rsid="0032f20e" style:font-size-asian="12pt" style:font-size-complex="12pt"/>
    </style:style>
    <style:style style:name="P60" style:family="paragraph" style:parent-style-name="Standard">
      <style:paragraph-properties fo:text-align="center" style:justify-single-word="false"/>
      <style:text-properties fo:font-size="12pt" fo:language="sk" fo:country="SK" officeooo:paragraph-rsid="0032f20e" style:font-size-asian="12pt" style:font-size-complex="12pt"/>
    </style:style>
    <style:style style:name="P61" style:family="paragraph" style:parent-style-name="Standard">
      <style:paragraph-properties fo:margin-left="4.382cm" fo:margin-right="0cm" fo:text-align="start" style:justify-single-word="false" fo:text-indent="0.614cm" style:auto-text-indent="false"/>
      <style:text-properties fo:font-size="12pt" fo:language="sk" fo:country="SK" officeooo:paragraph-rsid="0032f20e" style:font-size-asian="12pt" style:font-size-complex="12pt"/>
    </style:style>
    <style:style style:name="P6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size="12pt" fo:language="sk" fo:country="SK" officeooo:paragraph-rsid="0032f20e" style:font-size-asian="12pt" style:font-size-complex="12pt"/>
    </style:style>
    <style:style style:name="P63" style:family="paragraph" style:parent-style-name="Standard">
      <style:text-properties fo:font-size="12pt" fo:language="sk" fo:country="SK" officeooo:rsid="00338d6f" officeooo:paragraph-rsid="0032f20e" style:font-size-asian="12pt" style:font-size-complex="12pt"/>
    </style:style>
    <style:style style:name="P64" style:family="paragraph" style:parent-style-name="Standard">
      <style:paragraph-properties fo:margin-left="0.635cm" fo:margin-right="0cm" fo:text-indent="0cm" style:auto-text-indent="false"/>
      <style:text-properties fo:font-size="12pt" fo:language="sk" fo:country="SK" officeooo:paragraph-rsid="0032f20e" style:font-size-asian="12pt" style:font-size-complex="12pt"/>
    </style:style>
    <style:style style:name="P65" style:family="paragraph" style:parent-style-name="Standard">
      <style:paragraph-properties fo:margin-left="0.635cm" fo:margin-right="0cm" fo:text-align="start" style:justify-single-word="false" fo:text-indent="0cm" style:auto-text-indent="false"/>
      <style:text-properties fo:font-size="12pt" fo:language="sk" fo:country="SK" fo:font-weight="bold" officeooo:rsid="00319fe5" officeooo:paragraph-rsid="0032f20e" style:font-size-asian="12pt" style:font-weight-asian="bold" style:font-size-complex="12pt" style:font-weight-complex="bold"/>
    </style:style>
    <style:style style:name="P6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2pt" fo:language="sk" fo:country="SK" fo:font-weight="bold" officeooo:rsid="00319fe5" officeooo:paragraph-rsid="0032f20e" style:font-size-asian="12pt" style:font-weight-asian="bold" style:font-size-complex="12pt" style:font-weight-complex="bold"/>
    </style:style>
    <style:style style:name="P6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2pt" fo:language="sk" fo:country="SK" fo:font-weight="bold" officeooo:rsid="00338d6f" officeooo:paragraph-rsid="0032f20e" style:font-size-asian="12pt" style:font-weight-asian="bold" style:font-size-complex="12pt" style:font-weight-complex="bold"/>
    </style:style>
    <style:style style:name="P68" style:family="paragraph" style:parent-style-name="Standard">
      <style:paragraph-properties fo:margin-left="0cm" fo:margin-right="0cm" fo:text-indent="0cm" style:auto-text-indent="false"/>
      <style:text-properties fo:language="sk" fo:country="SK" officeooo:rsid="00338d6f" officeooo:paragraph-rsid="0032f20e"/>
    </style:style>
    <style:style style:name="P69" style:family="paragraph" style:parent-style-name="Standard">
      <style:paragraph-properties fo:margin-left="0.635cm" fo:margin-right="0cm" fo:text-indent="0cm" style:auto-text-indent="false"/>
      <style:text-properties fo:language="sk" fo:country="SK" officeooo:paragraph-rsid="0032f20e"/>
    </style:style>
    <style:style style:name="P70" style:family="paragraph" style:parent-style-name="Standard">
      <style:paragraph-properties fo:margin-left="0cm" fo:margin-right="0cm" fo:text-indent="0cm" style:auto-text-indent="false"/>
      <style:text-properties fo:language="sk" fo:country="SK" officeooo:paragraph-rsid="0032f20e"/>
    </style:style>
    <style:style style:name="P71" style:family="paragraph" style:parent-style-name="Standard">
      <style:paragraph-properties fo:margin-left="0cm" fo:margin-right="0cm" fo:text-indent="0cm" style:auto-text-indent="false"/>
      <style:text-properties fo:language="sk" fo:country="SK" officeooo:paragraph-rsid="0035f1f0"/>
    </style:style>
    <style:style style:name="P72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officeooo:paragraph-rsid="0032f20e"/>
    </style:style>
    <style:style style:name="P73" style:family="paragraph" style:parent-style-name="Text_20_body">
      <style:paragraph-properties fo:text-align="center" style:justify-single-word="false"/>
    </style:style>
    <style:style style:name="P74" style:family="paragraph" style:parent-style-name="Standard">
      <style:paragraph-properties fo:margin-left="0.635cm" fo:margin-right="0cm" fo:text-indent="0cm" style:auto-text-indent="false"/>
      <style:text-properties officeooo:paragraph-rsid="0032f20e"/>
    </style:style>
    <style:style style:name="P75" style:family="paragraph" style:parent-style-name="Text_20_body">
      <style:text-properties officeooo:paragraph-rsid="00332ca2"/>
    </style:style>
    <style:style style:name="P7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NewRoman" fo:font-size="12pt" fo:font-style="italic" officeooo:paragraph-rsid="003a38ea" style:font-size-asian="12pt" style:font-style-asian="italic" style:font-name-complex="TimesNewRoman1" style:font-size-complex="12pt"/>
    </style:style>
    <style:style style:name="P7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NewRoman" fo:font-size="12pt" fo:font-weight="bold" officeooo:paragraph-rsid="003a38ea" style:font-size-asian="12pt" style:font-weight-asian="bold" style:font-name-complex="TimesNewRoman1" style:font-size-complex="12pt"/>
    </style:style>
    <style:style style:name="P78" style:family="paragraph" style:parent-style-name="Standard">
      <style:paragraph-properties fo:margin-top="0cm" fo:margin-bottom="0cm" style:contextual-spacing="false" fo:line-height="100%"/>
      <style:text-properties style:font-name="TimesNewRoman" fo:font-size="14pt" fo:font-weight="bold" officeooo:paragraph-rsid="003a38ea" style:font-size-asian="14pt" style:font-weight-asian="bold" style:font-name-complex="TimesNewRoman1" style:font-size-complex="14pt"/>
    </style:style>
    <style:style style:name="P7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NewRoman" fo:font-size="14pt" fo:font-weight="bold" officeooo:paragraph-rsid="003a38ea" style:font-size-asian="14pt" style:font-weight-asian="bold" style:font-name-complex="TimesNewRoman1" style:font-size-complex="14pt"/>
    </style:style>
    <style:style style:name="P80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TimesNewRoman" fo:font-size="11pt" fo:font-weight="bold" officeooo:paragraph-rsid="003a38ea" style:font-size-asian="11pt" style:font-weight-asian="bold" style:font-name-complex="TimesNewRoman1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officeooo:paragraph-rsid="003a38e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officeooo:paragraph-rsid="003a38e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3" style:family="paragraph" style:parent-style-name="Heading_20_2">
      <style:text-properties officeooo:paragraph-rsid="003be374"/>
    </style:style>
    <style:style style:name="P84" style:family="paragraph" style:parent-style-name="Standard">
      <style:text-properties officeooo:paragraph-rsid="003be374"/>
    </style:style>
    <style:style style:name="P85" style:family="paragraph" style:parent-style-name="Text_20_body">
      <style:text-properties officeooo:paragraph-rsid="003be374"/>
    </style:style>
    <style:style style:name="P86" style:family="paragraph" style:parent-style-name="Standard">
      <style:text-properties style:font-name="Alef" fo:font-size="14pt" fo:font-weight="bold" officeooo:rsid="0019994a" officeooo:paragraph-rsid="003be374" style:font-size-asian="14pt" style:font-weight-asian="bold" style:font-name-complex="Times New Roman1" style:font-size-complex="14pt"/>
    </style:style>
    <style:style style:name="P87" style:family="paragraph" style:parent-style-name="Standard">
      <style:text-properties style:font-name="Alef" fo:font-size="12pt" fo:language="sk" fo:country="SK" fo:font-weight="bold" officeooo:rsid="002b41ac" officeooo:paragraph-rsid="003be374" style:font-size-asian="12pt" style:font-weight-asian="bold" style:font-size-complex="12pt" style:font-weight-complex="bold"/>
    </style:style>
    <style:style style:name="P88" style:family="paragraph" style:parent-style-name="List_20_Paragraph">
      <style:text-properties officeooo:paragraph-rsid="0041d163"/>
    </style:style>
    <style:style style:name="P89" style:family="paragraph" style:parent-style-name="List_20_Paragraph" style:list-style-name="WWNum2">
      <style:paragraph-properties fo:margin-top="0.494cm" fo:margin-bottom="0cm" style:contextual-spacing="true" fo:line-height="100%"/>
      <style:text-properties officeooo:paragraph-rsid="00423ff1"/>
    </style:style>
    <style:style style:name="P90" style:family="paragraph" style:parent-style-name="List_20_Paragraph" style:list-style-name="WWNum2">
      <style:paragraph-properties fo:margin-top="0cm" fo:margin-bottom="0.494cm" style:contextual-spacing="true" fo:line-height="100%"/>
      <style:text-properties officeooo:paragraph-rsid="00423ff1"/>
    </style:style>
    <style:style style:name="P91" style:family="paragraph" style:parent-style-name="List_20_Paragraph" style:list-style-name="WWNum2">
      <style:paragraph-properties fo:margin-top="0.494cm" fo:margin-bottom="0.494cm" style:contextual-spacing="true" fo:line-height="100%"/>
      <style:text-properties officeooo:paragraph-rsid="00423ff1"/>
    </style:style>
    <style:style style:name="P92" style:family="paragraph" style:parent-style-name="Standard">
      <style:text-properties style:font-name="Times New Roman" fo:font-size="12pt" fo:font-weight="normal" officeooo:rsid="0019994a" officeooo:paragraph-rsid="002c3e3c" style:font-size-asian="12pt" style:font-weight-asian="normal" style:font-name-complex="Times New Roman1" style:font-size-complex="12pt" style:font-weight-complex="normal"/>
    </style:style>
    <style:style style:name="P93" style:family="paragraph" style:parent-style-name="Standard">
      <style:text-properties style:font-name="Times New Roman" fo:font-size="12pt" fo:font-weight="normal" officeooo:rsid="002b41ac" officeooo:paragraph-rsid="002c3e3c" style:font-size-asian="12pt" style:font-weight-asian="normal" style:font-size-complex="12pt" style:font-weight-complex="normal"/>
    </style:style>
    <style:style style:name="P94" style:family="paragraph" style:parent-style-name="Standard">
      <style:text-properties style:font-name="Times New Roman" fo:font-size="12pt" fo:font-weight="normal" officeooo:rsid="002b41ac" officeooo:paragraph-rsid="002f847d" style:font-size-asian="12pt" style:font-weight-asian="normal" style:font-size-complex="12pt" style:font-weight-complex="normal"/>
    </style:style>
    <style:style style:name="P95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41d163" style:font-size-asian="12pt" style:font-weight-asian="bold" style:font-name-complex="Times New Roman1" style:font-size-complex="12pt" style:font-weight-complex="bold"/>
    </style:style>
    <style:style style:name="P96" style:family="paragraph" style:parent-style-name="Standard">
      <style:text-properties style:font-name="Times New Roman" fo:font-size="12pt" fo:font-weight="bold" officeooo:paragraph-rsid="0041d163" style:font-size-asian="12pt" style:font-weight-asian="bold" style:font-name-complex="Times New Roman1" style:font-size-complex="12pt" style:font-weight-complex="bold"/>
    </style:style>
    <style:style style:name="P97" style:family="paragraph" style:parent-style-name="Standard">
      <style:text-properties style:font-name="Times New Roman" fo:font-size="12pt" fo:font-weight="bold" officeooo:rsid="0019994a" officeooo:paragraph-rsid="002c3e3c" style:font-size-asian="12pt" style:font-weight-asian="bold" style:font-name-complex="Times New Roman1" style:font-size-complex="12pt" style:font-weight-complex="bold"/>
    </style:style>
    <style:style style:name="P98" style:family="paragraph" style:parent-style-name="Standard">
      <style:paragraph-properties fo:margin-top="0.494cm" fo:margin-bottom="0.494cm" style:contextual-spacing="false" fo:line-height="100%"/>
      <style:text-properties style:font-name="Times New Roman" fo:font-size="12pt" fo:font-weight="bold" officeooo:paragraph-rsid="00423ff1" style:font-name-asian="Times New Roman1" style:font-size-asian="12pt" style:language-asian="sk" style:country-asian="SK" style:font-weight-asian="bold" style:font-name-complex="Times New Roman1" style:font-size-complex="12pt" style:font-weight-complex="bold"/>
    </style:style>
    <style:style style:name="P99" style:family="paragraph" style:parent-style-name="Standard">
      <style:paragraph-properties fo:margin-left="1.27cm" fo:margin-right="0cm" fo:text-indent="0cm" style:auto-text-indent="false"/>
      <style:text-properties style:font-name="Times New Roman" fo:font-size="12pt" officeooo:paragraph-rsid="0041d163" style:font-size-asian="12pt" style:font-name-complex="Times New Roman1" style:font-size-complex="12pt"/>
    </style:style>
    <style:style style:name="P100" style:family="paragraph" style:parent-style-name="Standard">
      <style:text-properties style:font-name="Times New Roman" fo:font-size="12pt" officeooo:paragraph-rsid="0041d163" style:font-size-asian="12pt" style:font-name-complex="Times New Roman1" style:font-size-complex="12pt"/>
    </style:style>
    <style:style style:name="P101" style:family="paragraph" style:parent-style-name="Standard">
      <style:text-properties style:font-name="Times New Roman" fo:font-size="12pt" fo:language="sk" fo:country="SK" fo:font-weight="bold" officeooo:paragraph-rsid="002c3e3c" style:font-size-asian="12pt" style:font-weight-asian="bold" style:font-size-complex="12pt"/>
    </style:style>
    <style:style style:name="P102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officeooo:paragraph-rsid="00423ff1" style:font-name-asian="Times New Roman1" style:font-size-asian="12pt" style:language-asian="sk" style:country-asian="SK" style:font-name-complex="Times New Roman1" style:font-size-complex="12pt"/>
    </style:style>
    <style:style style:name="P103" style:family="paragraph" style:parent-style-name="Standard">
      <style:paragraph-properties fo:margin-top="0.494cm" fo:margin-bottom="0.494cm" style:contextual-spacing="false" fo:line-height="100%"/>
      <style:text-properties style:font-name="Times New Roman" fo:font-size="12pt" officeooo:paragraph-rsid="00423ff1" style:font-name-asian="Times New Roman1" style:font-size-asian="12pt" style:language-asian="sk" style:country-asian="SK" style:font-name-complex="Times New Roman1" style:font-size-complex="12pt"/>
    </style:style>
    <style:style style:name="P104" style:family="paragraph" style:parent-style-name="Standard">
      <style:paragraph-properties fo:margin-left="1.27cm" fo:margin-right="0cm" fo:margin-top="0.494cm" fo:margin-bottom="0.494cm" style:contextual-spacing="false" fo:line-height="100%" fo:text-indent="0cm" style:auto-text-indent="false"/>
      <style:text-properties style:font-name="Times New Roman" fo:font-size="13.5pt" fo:font-weight="bold" officeooo:paragraph-rsid="00423ff1" style:font-name-asian="Times New Roman1" style:font-size-asian="13.5pt" style:language-asian="sk" style:country-asian="SK" style:font-weight-asian="bold" style:font-name-complex="Times New Roman1" style:font-size-complex="13.5pt" style:font-weight-complex="bold"/>
    </style:style>
    <style:style style:name="P105" style:family="paragraph" style:parent-style-name="Standard">
      <style:paragraph-properties fo:text-align="center" style:justify-single-word="false"/>
      <style:text-properties officeooo:paragraph-rsid="0041d163"/>
    </style:style>
    <style:style style:name="P106" style:family="paragraph" style:parent-style-name="Standard" style:list-style-name="WWNum8">
      <style:text-properties officeooo:paragraph-rsid="0041d163"/>
    </style:style>
    <style:style style:name="P107" style:family="paragraph" style:parent-style-name="Standard" style:list-style-name="WWNum9">
      <style:text-properties officeooo:paragraph-rsid="0041d163"/>
    </style:style>
    <style:style style:name="P108" style:family="paragraph" style:parent-style-name="Standard" style:list-style-name="WWNum1">
      <style:text-properties officeooo:paragraph-rsid="0041d163"/>
    </style:style>
    <style:style style:name="P109" style:family="paragraph" style:parent-style-name="Standard" style:list-style-name="WWNum2">
      <style:text-properties officeooo:paragraph-rsid="0041d163"/>
    </style:style>
    <style:style style:name="P110" style:family="paragraph" style:parent-style-name="Standard" style:list-style-name="WWNum3">
      <style:text-properties officeooo:paragraph-rsid="0041d163"/>
    </style:style>
    <style:style style:name="P111" style:family="paragraph" style:parent-style-name="Standard" style:list-style-name="WWNum4">
      <style:text-properties officeooo:paragraph-rsid="0041d163"/>
    </style:style>
    <style:style style:name="P112" style:family="paragraph" style:parent-style-name="Standard" style:list-style-name="WWNum5">
      <style:text-properties officeooo:paragraph-rsid="0041d163"/>
    </style:style>
    <style:style style:name="P113" style:family="paragraph" style:parent-style-name="Standard" style:list-style-name="WWNum6">
      <style:text-properties officeooo:paragraph-rsid="0041d163"/>
    </style:style>
    <style:style style:name="P114" style:family="paragraph" style:parent-style-name="Standard" style:list-style-name="WWNum7">
      <style:text-properties officeooo:paragraph-rsid="0041d163"/>
    </style:style>
    <style:style style:name="P115" style:family="paragraph" style:parent-style-name="Standard">
      <style:text-properties officeooo:paragraph-rsid="0041d163"/>
    </style:style>
    <style:style style:name="P116" style:family="paragraph" style:parent-style-name="Standard">
      <style:paragraph-properties fo:margin-top="0cm" fo:margin-bottom="0.282cm" style:contextual-spacing="false"/>
      <style:text-properties officeooo:paragraph-rsid="0041d163"/>
    </style:style>
    <style:style style:name="P117" style:family="paragraph" style:parent-style-name="Standard" style:master-page-name="Standard">
      <style:paragraph-properties fo:margin-top="0cm" fo:margin-bottom="0cm" style:contextual-spacing="false" fo:line-height="100%" fo:text-align="center" style:justify-single-word="false" style:page-number="auto"/>
      <style:text-properties officeooo:paragraph-rsid="00423ff1"/>
    </style:style>
    <style:style style:name="P118" style:family="paragraph" style:parent-style-name="Standard">
      <style:paragraph-properties fo:margin-top="0.494cm" fo:margin-bottom="0.494cm" style:contextual-spacing="false" fo:line-height="100%" fo:text-align="center" style:justify-single-word="false"/>
      <style:text-properties officeooo:paragraph-rsid="00423ff1"/>
    </style:style>
    <style:style style:name="P119" style:family="paragraph" style:parent-style-name="Standard" style:list-style-name="">
      <style:paragraph-properties fo:margin-left="0cm" fo:margin-right="0cm" fo:margin-top="0.494cm" fo:margin-bottom="0.494cm" style:contextual-spacing="false" fo:line-height="100%" fo:text-indent="0cm" style:auto-text-indent="false"/>
      <style:text-properties officeooo:paragraph-rsid="00423ff1"/>
    </style:style>
    <style:style style:name="P120" style:family="paragraph" style:parent-style-name="Standard" style:list-style-name="WWNum1">
      <style:paragraph-properties fo:margin-top="0.494cm" fo:margin-bottom="0cm" style:contextual-spacing="false" fo:line-height="100%"/>
      <style:text-properties officeooo:paragraph-rsid="00423ff1"/>
    </style:style>
    <style:style style:name="P121" style:family="paragraph" style:parent-style-name="Standard" style:list-style-name="WWNum1">
      <style:paragraph-properties fo:margin-top="0cm" fo:margin-bottom="0cm" style:contextual-spacing="false" fo:line-height="100%"/>
      <style:text-properties officeooo:paragraph-rsid="00423ff1"/>
    </style:style>
    <style:style style:name="P122" style:family="paragraph" style:parent-style-name="Standard" style:list-style-name="WWNum1">
      <style:paragraph-properties fo:margin-top="0cm" fo:margin-bottom="0.494cm" style:contextual-spacing="false" fo:line-height="100%"/>
      <style:text-properties officeooo:paragraph-rsid="00423ff1"/>
    </style:style>
    <style:style style:name="P123" style:family="paragraph" style:parent-style-name="Standard">
      <style:paragraph-properties fo:margin-top="0.494cm" fo:margin-bottom="0.494cm" style:contextual-spacing="false" fo:line-height="100%"/>
      <style:text-properties officeooo:paragraph-rsid="00423ff1"/>
    </style:style>
    <style:style style:name="P124" style:family="paragraph" style:parent-style-name="Standard">
      <style:paragraph-properties fo:margin-top="0cm" fo:margin-bottom="0cm" style:contextual-spacing="false" fo:line-height="100%"/>
      <style:text-properties officeooo:paragraph-rsid="00423ff1"/>
    </style:style>
    <style:style style:name="P125" style:family="paragraph" style:parent-style-name="Text_20_body" style:list-style-name="L1"/>
    <style:style style:name="P126" style:family="paragraph" style:parent-style-name="Text_20_body" style:list-style-name="L2"/>
    <style:style style:name="P127" style:family="paragraph" style:parent-style-name="Text_20_body" style:list-style-name="L3"/>
    <style:style style:name="P128" style:family="paragraph" style:parent-style-name="Text_20_body" style:list-style-name="L4"/>
    <style:style style:name="P129" style:family="paragraph" style:parent-style-name="Text_20_body" style:list-style-name="L5"/>
    <style:style style:name="P130" style:family="paragraph" style:parent-style-name="Text_20_body" style:list-style-name="L6"/>
    <style:style style:name="P131" style:family="paragraph" style:parent-style-name="Text_20_body" style:list-style-name="L7"/>
    <style:style style:name="P132" style:family="paragraph" style:parent-style-name="Text_20_body" style:list-style-name="L8"/>
    <style:style style:name="P133" style:family="paragraph" style:parent-style-name="Text_20_body" style:list-style-name="L9"/>
    <style:style style:name="P134" style:family="paragraph" style:parent-style-name="Text_20_body">
      <style:text-properties style:font-name="Times New Roman" fo:font-size="12pt" fo:font-weight="normal" officeooo:rsid="0019994a" officeooo:paragraph-rsid="002c3e3c" style:font-size-asian="12pt" style:font-weight-asian="normal" style:font-name-complex="Times New Roman1" style:font-size-complex="12pt" style:font-weight-complex="normal"/>
    </style:style>
    <style:style style:name="P135" style:family="paragraph">
      <loext:graphic-properties draw:fill="solid" draw:fill-color="#a0a0a0"/>
      <style:paragraph-properties fo:text-align="start"/>
      <style:text-properties fo:font-size="18pt"/>
    </style:style>
    <style:style style:name="P13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31fb41" style:font-weight-asian="bold" style:font-weight-complex="bold"/>
    </style:style>
    <style:style style:name="T3" style:family="text">
      <style:text-properties fo:font-weight="bold" officeooo:rsid="0019994a" style:font-weight-asian="bold" style:font-name-complex="Times New Roman1" style:font-weight-complex="bold"/>
    </style:style>
    <style:style style:name="T4" style:family="text">
      <style:text-properties officeooo:rsid="002f847d"/>
    </style:style>
    <style:style style:name="T5" style:family="text">
      <style:text-properties officeooo:rsid="003127f1"/>
    </style:style>
    <style:style style:name="T6" style:family="text">
      <style:text-properties officeooo:rsid="0031fb41"/>
    </style:style>
    <style:style style:name="T7" style:family="text">
      <style:text-properties officeooo:rsid="0032358f"/>
    </style:style>
    <style:style style:name="T8" style:family="text">
      <style:text-properties officeooo:rsid="00338d6f"/>
    </style:style>
    <style:style style:name="T9" style:family="text">
      <style:text-properties fo:font-size="12pt" fo:language="sk" fo:country="SK" style:font-size-asian="12pt" style:font-size-complex="12pt"/>
    </style:style>
    <style:style style:name="T10" style:family="text">
      <style:text-properties fo:font-size="12pt" fo:language="sk" fo:country="SK" officeooo:rsid="00319fe5" style:font-size-asian="12pt" style:font-size-complex="12pt"/>
    </style:style>
    <style:style style:name="T11" style:family="text">
      <style:text-properties fo:font-size="12pt" fo:language="sk" fo:country="SK" officeooo:rsid="00338d6f" style:font-size-asian="12pt" style:font-size-complex="12pt"/>
    </style:style>
    <style:style style:name="T12" style:family="text">
      <style:text-properties fo:font-size="12pt" fo:language="sk" fo:country="SK" officeooo:rsid="0032f20e" style:font-size-asian="12pt" style:font-size-complex="12pt"/>
    </style:style>
    <style:style style:name="T13" style:family="text">
      <style:text-properties fo:font-size="12pt" fo:language="sk" fo:country="SK" officeooo:rsid="002e0f35" style:font-size-asian="12pt" style:font-size-complex="12pt"/>
    </style:style>
    <style:style style:name="T14" style:family="text">
      <style:text-properties fo:font-size="12pt" fo:language="sk" fo:country="SK" officeooo:rsid="0035f1f0" style:font-size-asian="12pt" style:font-size-complex="12pt"/>
    </style:style>
    <style:style style:name="T15" style:family="text">
      <style:text-properties fo:font-size="12pt" fo:language="sk" fo:country="SK" officeooo:rsid="0030061c" style:font-size-asian="12pt" style:font-size-complex="12pt"/>
    </style:style>
    <style:style style:name="T16" style:family="text">
      <style:text-properties fo:font-size="12pt" fo:language="sk" fo:country="SK" officeooo:rsid="003b38e9" style:font-size-asian="12pt" style:font-size-complex="12pt"/>
    </style:style>
    <style:style style:name="T17" style:family="text">
      <style:text-properties fo:font-size="12pt" fo:language="sk" fo:country="SK" officeooo:rsid="00423ff1" style:font-size-asian="12pt" style:font-size-complex="12pt"/>
    </style:style>
    <style:style style:name="T18" style:family="text">
      <style:text-properties fo:font-size="12pt" fo:language="sk" fo:country="SK" fo:font-weight="bold" style:font-size-asian="12pt" style:font-weight-asian="bold" style:font-size-complex="12pt"/>
    </style:style>
    <style:style style:name="T19" style:family="text">
      <style:text-properties fo:font-size="12pt" fo:language="sk" fo:country="SK" fo:font-weight="bold" officeooo:rsid="0030061c" style:font-size-asian="12pt" style:font-weight-asian="bold" style:font-size-complex="12pt"/>
    </style:style>
    <style:style style:name="T20" style:family="text">
      <style:text-properties fo:font-size="12pt" fo:language="sk" fo:country="SK" fo:font-weight="bold" officeooo:rsid="0035f1f0" style:font-size-asian="12pt" style:font-weight-asian="bold" style:font-size-complex="12pt"/>
    </style:style>
    <style:style style:name="T21" style:family="text">
      <style:text-properties fo:font-size="12pt" fo:language="sk" fo:country="SK" fo:font-weight="bold" officeooo:rsid="00423ff1" style:font-size-asian="12pt" style:font-weight-asian="bold" style:font-size-complex="12pt"/>
    </style:style>
    <style:style style:name="T22" style:family="text">
      <style:text-properties officeooo:rsid="0032f20e"/>
    </style:style>
    <style:style style:name="T23" style:family="text">
      <style:text-properties fo:font-size="14pt" style:font-size-asian="14pt" style:font-size-complex="14pt"/>
    </style:style>
    <style:style style:name="T24" style:family="text">
      <style:text-properties fo:font-size="14pt" fo:language="sk" fo:country="SK" style:font-size-asian="14pt" style:font-size-complex="14pt"/>
    </style:style>
    <style:style style:name="T25" style:family="text">
      <style:text-properties officeooo:rsid="00332ca2"/>
    </style:style>
    <style:style style:name="T26" style:family="text">
      <style:text-properties officeooo:rsid="0034bd34"/>
    </style:style>
    <style:style style:name="T27" style:family="text">
      <style:text-properties fo:language="sk" fo:country="SK"/>
    </style:style>
    <style:style style:name="T28" style:family="text">
      <style:text-properties officeooo:rsid="0035f1f0"/>
    </style:style>
    <style:style style:name="T29" style:family="text">
      <style:text-properties style:font-name="TimesNewRoman" fo:font-size="14pt" fo:font-weight="bold" style:font-size-asian="14pt" style:font-weight-asian="bold" style:font-name-complex="TimesNewRoman1" style:font-size-complex="14pt"/>
    </style:style>
    <style:style style:name="T30" style:family="text">
      <style:text-properties style:font-name="TimesNewRoman" fo:font-size="12pt" fo:language="sk" fo:country="SK" fo:font-weight="bold" style:letter-kerning="false" style:font-name-asian="Calibri" style:font-size-asian="12pt" style:language-asian="en" style:country-asian="US" style:font-weight-asian="bold" style:font-name-complex="TimesNewRoman1" style:font-size-complex="12pt" style:language-complex="ar" style:country-complex="SA"/>
    </style:style>
    <style:style style:name="T31" style:family="text">
      <style:text-properties style:font-name="TimesNewRoman" fo:font-size="12pt" fo:language="sk" fo:country="SK" fo:font-weight="bold" officeooo:rsid="0019d990" style:letter-kerning="false" style:font-name-asian="Calibri" style:font-size-asian="12pt" style:language-asian="en" style:country-asian="US" style:font-weight-asian="bold" style:font-name-complex="TimesNewRoman1" style:font-size-complex="12pt" style:language-complex="ar" style:country-complex="SA"/>
    </style:style>
    <style:style style:name="T32" style:family="text">
      <style:text-properties style:font-name="TimesNewRoman" fo:font-size="12pt" fo:language="sk" fo:country="SK" fo:font-style="italic" style:letter-kerning="false" style:font-name-asian="Calibri" style:font-size-asian="12pt" style:language-asian="en" style:country-asian="US" style:font-style-asian="italic" style:font-name-complex="TimesNewRoman1" style:font-size-complex="12pt" style:language-complex="ar" style:country-complex="SA"/>
    </style:style>
    <style:style style:name="T33" style:family="text">
      <style:text-properties officeooo:rsid="003b38e9"/>
    </style:style>
    <style:style style:name="T34" style:family="text">
      <style:text-properties officeooo:rsid="003be374"/>
    </style:style>
    <style:style style:name="T35" style:family="text">
      <style:text-properties style:font-name="Times New Roman" fo:font-size="12pt" style:font-size-asian="12pt" style:font-size-complex="12pt"/>
    </style:style>
    <style:style style:name="T36" style:family="text">
      <style:text-properties style:font-name="Times New Roman" fo:font-size="12pt" style:font-size-asian="12pt" style:font-name-complex="Times New Roman1" style:font-size-complex="12pt"/>
    </style:style>
    <style:style style:name="T37" style:family="text">
      <style:text-properties style:font-name="Times New Roman" fo:font-size="12pt" officeooo:rsid="00423ff1" style:font-size-asian="12pt" style:font-name-complex="Times New Roman1" style:font-size-complex="12pt"/>
    </style:style>
    <style:style style:name="T38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39" style:family="text">
      <style:text-properties style:font-name="Times New Roman" fo:font-size="12pt" fo:font-weight="bold" style:font-name-asian="Times New Roman1" style:font-size-asian="12pt" style:language-asian="sk" style:country-asian="SK" style:font-weight-asian="bold" style:font-name-complex="Times New Roman1" style:font-size-complex="12pt"/>
    </style:style>
    <style:style style:name="T40" style:family="text">
      <style:text-properties style:font-name="Times New Roman" fo:font-size="12pt" fo:font-weight="bold" style:font-name-asian="Times New Roman1" style:font-size-asian="12pt" style:language-asian="sk" style:country-asian="SK" style:font-weight-asian="bold" style:font-name-complex="Times New Roman1" style:font-size-complex="12pt" style:font-weight-complex="bold"/>
    </style:style>
    <style:style style:name="T41" style:family="text">
      <style:text-properties style:font-name="Times New Roman" fo:font-size="12pt" fo:font-weight="bold" fo:background-color="#ffffff" loext:char-shading-value="0" style:font-name-asian="Times New Roman1" style:font-size-asian="12pt" style:language-asian="sk" style:country-asian="SK" style:font-weight-asian="bold" style:font-name-complex="Times New Roman1" style:font-size-complex="12pt" style:font-weight-complex="bold"/>
    </style:style>
    <style:style style:name="T42" style:family="text">
      <style:text-properties style:font-name="Times New Roman" fo:font-size="12pt" fo:background-color="#ffffff" loext:char-shading-value="0" style:font-size-asian="12pt" style:font-name-complex="Times New Roman1" style:font-size-complex="12pt"/>
    </style:style>
    <style:style style:name="T43" style:family="text">
      <style:text-properties style:font-name="Times New Roman" fo:font-size="12pt" fo:background-color="#ffffff" loext:char-shading-value="0" style:font-name-asian="Times New Roman1" style:font-size-asian="12pt" style:language-asian="sk" style:country-asian="SK" style:font-name-complex="Times New Roman1" style:font-size-complex="12pt"/>
    </style:style>
    <style:style style:name="T44" style:family="text">
      <style:text-properties style:font-name="Times New Roman" fo:font-size="12pt" style:font-name-asian="Times New Roman1" style:font-size-asian="12pt" style:language-asian="sk" style:country-asian="SK" style:font-size-complex="12pt"/>
    </style:style>
    <style:style style:name="T45" style:family="text">
      <style:text-properties style:font-name="Times New Roman" fo:font-size="12pt" style:font-name-asian="Times New Roman1" style:font-size-asian="12pt" style:language-asian="sk" style:country-asian="SK" style:font-size-complex="12pt" style:font-weight-complex="bold"/>
    </style:style>
    <style:style style:name="T46" style:family="text">
      <style:text-properties style:font-name="Times New Roman" fo:font-size="12pt" style:font-name-asian="Times New Roman1" style:font-size-asian="12pt" style:language-asian="sk" style:country-asian="SK" style:font-name-complex="Times New Roman1" style:font-size-complex="12pt"/>
    </style:style>
    <style:style style:name="T47" style:family="text">
      <style:text-properties style:font-name="Times New Roman" fo:font-size="12pt" style:font-name-asian="Times New Roman1" style:font-size-asian="12pt" style:language-asian="sk" style:country-asian="SK" style:font-name-complex="Times New Roman1" style:font-size-complex="12pt" style:font-weight-complex="bold"/>
    </style:style>
    <style:style style:name="T48" style:family="text">
      <style:text-properties style:font-name="Times New Roman" fo:font-size="12pt" fo:font-weight="normal" style:font-name-asian="Times New Roman1" style:font-size-asian="12pt" style:language-asian="sk" style:country-asian="SK" style:font-weight-asian="normal" style:font-name-complex="Times New Roman1" style:font-size-complex="12pt" style:font-weight-complex="normal"/>
    </style:style>
    <style:style style:name="T49" style:family="text">
      <style:text-properties style:font-name="Times New Roman" fo:font-weight="normal" style:font-weight-asian="normal" style:font-weight-complex="normal"/>
    </style:style>
    <style:style style:name="T50" style:family="text">
      <style:text-properties style:font-name="Times New Roman" fo:font-weight="normal" officeooo:rsid="002cd4a9" style:font-weight-asian="normal" style:font-weight-complex="normal"/>
    </style:style>
    <style:style style:name="T51" style:family="text">
      <style:text-properties style:font-name="Times New Roman" fo:font-weight="normal" officeooo:rsid="002d7f14" style:font-weight-asian="normal" style:font-weight-complex="normal"/>
    </style:style>
    <style:style style:name="T52" style:family="text">
      <style:text-properties style:font-name="Times New Roman" fo:font-weight="normal" officeooo:rsid="002c4faf" style:font-weight-asian="normal" style:font-weight-complex="normal"/>
    </style:style>
    <style:style style:name="T53" style:family="text">
      <style:text-properties style:font-name="Times New Roman" fo:font-weight="normal" officeooo:rsid="00423ff1" style:font-weight-asian="normal" style:font-weight-complex="normal"/>
    </style:style>
    <style:style style:name="T54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T55" style:family="text">
      <style:text-properties style:font-name="Times New Roman" fo:font-size="14pt" fo:font-weight="bold" style:font-size-asian="14pt" style:font-weight-asian="bold" style:font-name-complex="Times New Roman1" style:font-size-complex="14pt" style:font-weight-complex="bold"/>
    </style:style>
    <style:style style:name="T56" style:family="text">
      <style:text-properties style:font-name="Times New Roman" fo:font-size="14pt" style:font-size-asian="14pt" style:font-name-complex="Times New Roman1" style:font-size-complex="14pt"/>
    </style:style>
    <style:style style:name="T57" style:family="text">
      <style:text-properties style:font-name="Times New Roman" fo:font-size="13.5pt" fo:font-weight="bold" style:font-name-asian="Times New Roman1" style:font-size-asian="13.5pt" style:language-asian="sk" style:country-asian="SK" style:font-weight-asian="bold" style:font-name-complex="Times New Roman1" style:font-size-complex="13.5pt" style:font-weight-complex="bold"/>
    </style:style>
    <style:style style:name="T58" style:family="text">
      <style:text-properties style:font-name="Times New Roman" fo:font-size="13.5pt" fo:font-weight="bold" fo:background-color="#ffffff" loext:char-shading-value="0" style:font-name-asian="Times New Roman1" style:font-size-asian="13.5pt" style:language-asian="sk" style:country-asian="SK" style:font-weight-asian="bold" style:font-name-complex="Times New Roman1" style:font-size-complex="13.5pt" style:font-weight-complex="bold"/>
    </style:style>
    <style:style style:name="T59" style:family="text">
      <style:text-properties officeooo:rsid="0022c3c3"/>
    </style:style>
    <style:style style:name="T60" style:family="text">
      <style:text-properties officeooo:rsid="002c4faf"/>
    </style:style>
    <style:style style:name="T61" style:family="text">
      <style:text-properties officeooo:rsid="003fb4b1"/>
    </style:style>
    <style:style style:name="T62" style:family="text">
      <style:text-properties officeooo:rsid="00423ff1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8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style:style style:name="gr1" style:family="graphic">
      <style:graphic-properties draw:stroke="none" svg:stroke-width="0cm" draw:fill="solid" draw:fill-color="#a0a0a0" draw:textarea-vertical-align="top" draw:auto-grow-height="false" fo:min-height="0cm" fo:min-width="15.503cm" fo:padding-top="0.125cm" fo:padding-bottom="0.125cm" fo:padding-left="0.25cm" fo:padding-right="0.25cm" fo:wrap-option="wrap" fo:margin-left="0cm" fo:margin-right="0cm" fo:margin-top="0cm" fo:margin-bottom="0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18cm" svg:stroke-color="#5b9bd5" draw:stroke-linejoin="miter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fo:margin-left="0cm" fo:margin-right="0cm" fo:margin-top="0.009cm" fo:margin-bottom="0.00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solid" svg:stroke-width="0.018cm" svg:stroke-color="#5b9bd5" draw:stroke-linejoin="miter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fo:margin-left="0.002cm" fo:margin-right="0.002cm" fo:margin-top="0.009cm" fo:margin-bottom="0.00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7"><text:span text:style-name="T40">Z Á P I S N I C A</text:span><text:span text:style-name="T46"><text:line-break/></text:span><text:span text:style-name="T39">z ustanovujúceho zasadnutia Rady školy pri </text:span><text:span text:style-name="T40">Materskej škole s VJM – Óvoda, </text:span></text:p>
      <text:p text:style-name="P118"><text:span text:style-name="T40">Hlavná 35, v Joviciach</text:span><text:span text:style-name="T39"><text:line-break/></text:span><text:span text:style-name="T46">konaného dňa 15.06.2026 o 15.00 hod. (ďalej len „RŠ“)</text:span></text:p>
      <text:p text:style-name="P123"><text:span text:style-name="T40">Prítomní:</text:span><text:span text:style-name="T46"> podľa prezenčnej listiny</text:span></text:p>
      <text:h text:style-name="P119" text:outline-level="3"><text:span text:style-name="T57">Program zasadnutia:</text:span></text:h>
      <text:list xml:id="list2630048780" text:style-name="WWNum1">
        <text:list-item>
          <text:p text:style-name="P120"><text:span text:style-name="T46">Otvorenie </text:span></text:p>
        </text:list-item>
        <text:list-item>
          <text:p text:style-name="P121"><text:span text:style-name="T46">Schválenie zapisovateľa </text:span></text:p>
        </text:list-item>
        <text:list-item>
          <text:p text:style-name="P121"><text:span text:style-name="T46">Správa o priebehu volieb členov Rady školy </text:span></text:p>
        </text:list-item>
        <text:list-item>
          <text:p text:style-name="P121"><text:span text:style-name="T46">Informácia o delegovaní členov Rady školy zriaďovateľom </text:span></text:p>
        </text:list-item>
        <text:list-item>
          <text:p text:style-name="P121"><text:span text:style-name="T46">Návrh a prerokovanie Štatútu Rady školy </text:span></text:p>
        </text:list-item>
        <text:list-item>
          <text:p text:style-name="P121"><text:span text:style-name="T46">Voľba predsedu Rady školy </text:span></text:p>
        </text:list-item>
        <text:list-item>
          <text:p text:style-name="P121"><text:span text:style-name="T46">Voľba podpredsedu Rady školy </text:span></text:p>
        </text:list-item>
        <text:list-item>
          <text:p text:style-name="P122"><text:span text:style-name="T46">Záver </text:span></text:p>
        </text:list-item>
      </text:list>
      <text:p text:style-name="P104"/>
      <text:p text:style-name="P123"><text:span text:style-name="T57"><text:s/>1. Otvorenie</text:span></text:p>
      <text:h text:style-name="P119" text:outline-level="3"><text:span text:style-name="T46">Zasadnutie otvorila a prítomných privítala Sylvia Jakabová, riaditeľka materskej školy. Informovala o legislatívnej zmene v súvislosti s prijatím zákona č. 321/2025 Z.z. týkajúcej sa pôsobenia rady školy v školách. Prítomných oboznámila s programom ustanovujúceho zasadnutia RŠ. </text:span></text:h>
      <text:h text:style-name="P119" text:outline-level="3"><text:span text:style-name="T57"><text:s text:c="2"/>2. Schválenie zapisovateľa a overovateľa zápisnice</text:span></text:h>
      <text:p text:style-name="P123"><text:span text:style-name="T46">Za zapisovateľa bola navrhnutá <text:s/>: <text:s/>Zuzana Vanyová</text:span></text:p>
      <text:p text:style-name="P123"><text:span text:style-name="T40">Uznesenie č</text:span><text:span text:style-name="T41">. 1/2026</text:span></text:p>
      <text:p text:style-name="P123"><text:span text:style-name="T46">Rada školy schvaľuje za zapisovateľa Zuzanu Vanyovú .</text:span></text:p>
      <text:p text:style-name="P123"><text:span text:style-name="T46">Hlasovanie:<text:line-break/></text:span><text:span text:style-name="T43">Za: 5<text:line-break/>Proti: 0<text:line-break/>Zdržal sa: 0</text:span></text:p>
      <text:h text:style-name="P119" text:outline-level="3"><text:soft-page-break/><text:span text:style-name="T58"><text:s text:c="2"/></text:span></text:h>
      <text:h text:style-name="P119" text:outline-level="3"><text:span text:style-name="T57"><text:s/>3. <text:s/>Správa o priebehu volieb členov Rady školy</text:span></text:h>
      <text:p text:style-name="P123"><text:span text:style-name="T46">Po otvorení Sylvia Jakabová, riaditeľka materskej školy, odovzdala slovo Ing. Štefanovi Tiszovi, bývalému predsedovi Rady školy, ktorý oboznámil členov RŠ s priebehom volieb do RŠ, zdokumentovaných v zápisnici z volieb. Vo voľbách zástupcov zamestnancov boli zvolení:</text:span></text:p>
      <text:list xml:id="list3184204210" text:style-name="WWNum2">
        <text:list-item>
          <text:p text:style-name="P89"><text:span text:style-name="T46">Zuzana Vanyová <text:s/>( učiteľka MŠ)</text:span></text:p>
        </text:list-item>
        <text:list-item>
          <text:p text:style-name="P90"><text:span text:style-name="T46">Erika <text:s/>Barcziová <text:s/>( zamestnankyňa MŠ)</text:span></text:p>
        </text:list-item>
      </text:list>
      <text:p text:style-name="P123"><text:span text:style-name="T46">Vo voľbách zástupcov rodičov bola zvolená:</text:span></text:p>
      <text:list xml:id="list125957981957377" text:continue-numbering="true" text:style-name="WWNum2">
        <text:list-item>
          <text:p text:style-name="P91"><text:span text:style-name="T46">Ing. Martina Zagibová</text:span></text:p>
        </text:list-item>
      </text:list>
      <text:p text:style-name="P123"><text:span text:style-name="T40">Uznesenie č. 2</text:span><text:span text:style-name="T41">/2026</text:span></text:p>
      <text:p text:style-name="P124"><text:span text:style-name="T46"><text:s/>Ustanovujúce zasadnutie Rady školy berie na vedomie oboznámenie s výsledkami volieb do Rady školy pri </text:span><text:span text:style-name="T47">Materskej škole s VJM – Óvoda, Hlavná 35, Jovice.</text:span></text:p>
      <text:p text:style-name="P102"/>
      <text:p text:style-name="P123"><text:span text:style-name="T46">Hlasovanie:<text:line-break/></text:span><text:span text:style-name="T43">Za: 5<text:line-break/>Proti: 0<text:line-break/>Zdržal sa: 0</text:span></text:p>
      <text:h text:style-name="P119" text:outline-level="3"><text:span text:style-name="T57">4. <text:s text:c="2"/>Informácia o delegovaní členov Rady školy zriaďovateľom</text:span></text:h>
      <text:h text:style-name="P119" text:outline-level="3"><text:span text:style-name="T36">Ing. Štefan Tisza informoval, že listom zo dňa 0</text:span><text:span text:style-name="T37">2</text:span><text:span text:style-name="T42">.06.2026 </text:span><text:span text:style-name="T36">boli za kategóriu zástupcov zriaďovateľa Obec Jovice <text:s/>delegovaní: </text:span></text:h>
      <text:h text:style-name="P119" text:outline-level="3"><text:span text:style-name="T36">• Martin Dobos <text:s text:c="2"/>( poslanec obecného zastupiteľstva )</text:span></text:h>
      <text:h text:style-name="P119" text:outline-level="3"><text:span text:style-name="T36">• Ing. Štefan Tisza ( poslanec obecného zastupiteľstva – zástupca starostu )</text:span></text:h>
      <text:h text:style-name="P119" text:outline-level="3"><text:span text:style-name="T57"><text:s/>5. Návrh a prerokovanie Štatútu Rady školy</text:span></text:h>
      <text:p text:style-name="P123"><text:span text:style-name="T46">Ing. Štefan Tisza predložil návrh Štatútu RŠ na prerokovanie a následné schválenie. Po prerokovaní bol štatút jednomyseľne schválený.</text:span></text:p>
      <text:p text:style-name="P123"><text:soft-page-break/><text:span text:style-name="T40">Uznesenie č</text:span><text:span text:style-name="T41">. 3/2026</text:span></text:p>
      <text:p text:style-name="P123"><text:span text:style-name="T46">Rady školy schvaľuje Štatút Rady školy pri Materskej škole s VJM – Óvoda, Hlavná 35, Jovice.</text:span></text:p>
      <text:p text:style-name="P123"><text:span text:style-name="T46">Hlasovanie:<text:line-break/></text:span><text:span text:style-name="T43">Za: 5<text:line-break/>Proti: 0<text:line-break/>Zdržal sa: 0</text:span><text:span text:style-name="T57"> </text:span></text:p>
      <text:h text:style-name="P119" text:outline-level="3"><text:span text:style-name="T57">6. <text:s/>Voľba predsedu Rady školy</text:span></text:h>
      <text:p text:style-name="P123"><text:span text:style-name="T36"><text:s/>Voľba prebehla tajným hlasovaním . </text:span><text:span text:style-name="T46">Za predsedu Rady školy bol zvolený: <text:s/></text:span><text:span text:style-name="T40">Ing. Štefan Tisza.</text:span></text:p>
      <text:p text:style-name="P123"><text:span text:style-name="T40">Uznesenie č.</text:span><text:span text:style-name="T41"> 4/2026</text:span></text:p>
      <text:p text:style-name="P123"><text:span text:style-name="T48">RŠ volí</text:span><text:span text:style-name="T46"> za predsedu Rady školy Ing. Štefana Tisza.</text:span></text:p>
      <text:p text:style-name="P123"><text:span text:style-name="T46">Hlasovanie:<text:line-break/></text:span><text:span text:style-name="T43">Za: 5<text:line-break/>Proti: 0<text:line-break/>Zdržal sa: 0</text:span></text:p>
      <text:h text:style-name="P119" text:outline-level="3"><text:span text:style-name="T57"><text:s/>7. <text:s/>Voľba podpredsedu Rady školy</text:span></text:h>
      <text:p text:style-name="P123"><text:span text:style-name="T46">Za podpredsedu Rady školy bola zvolená: </text:span><text:span text:style-name="T40">Zuzana Vanyová</text:span></text:p>
      <text:p text:style-name="P123"><text:span text:style-name="T40">Uznesenie č. 5</text:span><text:span text:style-name="T41">/2026</text:span></text:p>
      <text:p text:style-name="P123"><text:span text:style-name="T48">RŠ volí </text:span><text:span text:style-name="T46">za podpredsedu Rady školy Zuzanu Vanyovú .</text:span></text:p>
      <text:p text:style-name="P123"><text:span text:style-name="T43">Hlasovanie:<text:line-break/>Za: 5<text:line-break/>Proti: 0<text:line-break/>Zdržal sa: </text:span><text:bookmark text:name="_GoBack2"/><text:span text:style-name="T43">0</text:span></text:p>
      <text:p text:style-name="P123"><text:span text:style-name="T57"/></text:p>
      <text:p text:style-name="P123"><text:soft-page-break/><text:span text:style-name="T57">8. Záver</text:span></text:p>
      <text:p text:style-name="P123"><text:span text:style-name="T46">Predseda zasadnutia poďakoval prítomným za účasť a aktívny prístup. Následne ustanovujúce zasadnutie Rady školy ukončil.</text:span></text:p>
      <text:p text:style-name="P103"/>
      <text:p text:style-name="P123"><text:span text:style-name="T46">V Joviciach, dňa : 15.06.2026</text:span></text:p>
      <text:p text:style-name="P98"/>
      <text:p text:style-name="P123"><text:span text:style-name="T40">Zapísala:</text:span><text:span text:style-name="T46"> Zuzana Vanyová <text:s text:c="32"/>..................................................</text:span></text:p>
      <text:p text:style-name="P98"/>
      <text:p text:style-name="P123"><text:span text:style-name="T45">Predseda zasadnutia: Ing. Štefan Tisza</text:span><text:span text:style-name="T44"> <text:s text:c="12"/>..................................................</text:span></text:p>
      <text:p text:style-name="P101"/>
      <text:p text:style-name="P21"/>
      <text:p text:style-name="P21"/>
      <text:p text:style-name="P20"/>
      <text:p text:style-name="P50"><text:span text:style-name="T27"><text:tab/><text:tab/><text:tab/><text:tab/></text:span><text:span text:style-name="T24"><text:tab/><text:tab/><text:tab/> <text:s text:c="20"/></text:span></text:p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><text:soft-page-break/></text:p>
      <text:p text:style-name="P38">ZÁPISNICA ZO ZASADNUTIA RODIČOVSKÉHO ZDRUŽENIA</text:p>
      <text:p text:style-name="P38"/>
      <text:p text:style-name="P41"><text:span text:style-name="T1">Dátum konania</text:span>: <text:span text:style-name="T33">1</text:span><text:span text:style-name="T5">2</text:span>.0<text:span text:style-name="T5">6</text:span>.2026 <text:s text:c="5"/><text:span text:style-name="T33">15.00hod.</text:span></text:p>
      <text:p text:style-name="P41"><text:span text:style-name="T1">Miesto konania:</text:span> Materská škola <text:span text:style-name="T4">s VJM – Óvoda,</text:span> <text:span text:style-name="T4">Hlavná č. 35, 049 45 Jovice</text:span></text:p>
      <text:p text:style-name="P41"><text:span text:style-name="T1">Prítomní</text:span>: podľa prezenčnej listiny</text:p>
      <text:p text:style-name="P38"/>
      <text:p text:style-name="P38">Program stretnutia:</text:p>
      <text:p text:style-name="P41">1. Otvorenie</text:p>
      <text:p text:style-name="P41">2. Voľba zástupcov rodičov do školskej rady</text:p>
      <text:p text:style-name="P41">3. Záver</text:p>
      <text:p text:style-name="P38"/>
      <text:p text:style-name="P38">1. Otvorenie</text:p>
      <text:p text:style-name="P41">Stretnutie otvorila <text:span text:style-name="T4">Sylvia Jakabová</text:span>, ktorá privítala prítomných rodičov a oboznámila ich s</text:p>
      <text:p text:style-name="P41">programom zasadnutia.</text:p>
      <text:p text:style-name="P38"/>
      <text:p text:style-name="P38">2. Voľba zástupcov rodičov do školskej rady</text:p>
      <text:p text:style-name="P134">Prítomní rodičia boli informovaní o potrebe zvoliť jedného zástupcu rodičov do rady školy a jedného náhradníka v súlade s právnou úpravou účinnou od 1. januára 2026.</text:p>
      <text:p text:style-name="Text_20_body">Za kandidátov boli navrhnutí: – Ing. Martina Zagibová – Monika Völgyesiová – Simona Cinková</text:p>
      <text:p text:style-name="Text_20_body">Voľba prebehla tajným hlasovaním.</text:p>
      <text:p text:style-name="Text_20_body"><text:span text:style-name="Strong_20_Emphasis">Výsledky hlasovania:</text:span> – Ing. Martina Zagibová: 8 hlasov – Monika Völgyesiová: 4 hlasy – Simona Cinková: 2 hlasy</text:p>
      <text:p text:style-name="Text_20_body"><text:span text:style-name="Strong_20_Emphasis">Zvolení zástupcovia rodičov:</text:span> – Ing. Martina Zagibová – zvolená ako zástupca rodičov do rady školy – Monika Völgyesiová – zvolená ako náhradník za zástupcu rodičov do rady školy.</text:p>
      <text:p text:style-name="Text_20_body">Voľba bola uskutočnená v súlade so <text:span text:style-name="Strong_20_Emphasis">Zákonom č. 321/2025 Z. z. o školskej správe a o zmene a doplnení niektorých zákonov</text:span>, účinným od <text:span text:style-name="Strong_20_Emphasis">1. 1. 2026</text:span>, ktorý upravuje orgány školy, zloženie rady školy, spôsob voľby jej členov a prechodné ustanovenia k novému zloženiu rady školy.</text:p>
      <text:p text:style-name="P41"/>
      <text:p text:style-name="P38"/>
      <text:p text:style-name="P38">3. Záver</text:p>
      <text:p text:style-name="P42">Na záver pani riaditeľka Sylvia Jakabová poďakovala všetkým za účasť a spoluprácu.</text:p>
      <text:p text:style-name="P39"/>
      <text:p text:style-name="P39"/>
      <text:p text:style-name="P39"/>
      <text:p text:style-name="P39"/>
      <text:p text:style-name="P42">Zapísal/a: ........................................</text:p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35"><text:soft-page-break/>ZÁPISNICA Z PRACOVNEJ PORADY ZAMESTNANCOV MATERSKEJ ŠKOLY</text:p>
      <text:p text:style-name="P44">Miesto konania: Materská škola s VJM- <text:span text:style-name="T4">Óvoda</text:span>, <text:span text:style-name="T4">Hlavná č. 35, 049 45 Jovice</text:span></text:p>
      <text:p text:style-name="P44">Dátum konania: <text:span text:style-name="T33">12</text:span>.0<text:span text:style-name="T6">6</text:span>.2026 <text:s text:c="4"/><text:span text:style-name="T33">16.00hod.</text:span></text:p>
      <text:p text:style-name="P44">Prítomní zamestnanci: <text:span text:style-name="T4">Sylvia Jakabová</text:span>, <text:span text:style-name="T4">Zuzana Vanyová</text:span>, <text:span text:style-name="T4">Erika Barcziová</text:span></text:p>
      <text:p text:style-name="P44">Ospravedlnení: všetci zamestnanci boli prítomní</text:p>
      <text:p text:style-name="P35"/>
      <text:p text:style-name="P35">Program porady:</text:p>
      <text:p text:style-name="P44">1. Otvorenie pracovnej porady</text:p>
      <text:p text:style-name="P44">2. Voľba zástupcu pedagogických zamestnancov do školskej rady</text:p>
      <text:p text:style-name="P44">3. Voľba zástupcu nepedagogických zamestnancov do školskej rady</text:p>
      <text:p text:style-name="P44">4. Diskusia</text:p>
      <text:p text:style-name="P44">5. Záver</text:p>
      <text:p text:style-name="P34"/>
      <text:p text:style-name="P34">Priebeh porady:</text:p>
      <text:p text:style-name="P34"/>
      <text:p text:style-name="P37"><text:s text:c="11"/>1. Otvorenie</text:p>
      <text:p text:style-name="P46">Pracovnú poradu otvorila riaditeľka Materskej školy <text:span text:style-name="T4">Sylvia Jakabová</text:span>, ktorá privítala</text:p>
      <text:p text:style-name="P46">všetkých prítomných zamestnancov a oboznámila ich s programom porady.</text:p>
      <text:p text:style-name="P36">2. Voľba zástupcu pedagogických zamestnancov do školskej rady</text:p>
      <text:p text:style-name="P46">Prítomní zamestnanci prerokovali návrh na zvolenie zástupcu pedagogických</text:p>
      <text:p text:style-name="P46">zamestnancov do školskej rady pri materskej škole. Po vzájomnej dohode bola za</text:p>
      <text:p text:style-name="P46">zástupcu pedagogických zamestnancov do školskej rady zvolená <text:span text:style-name="T4">Zuzana Vanyová</text:span></text:p>
      <text:p text:style-name="P46">(učiteľka).</text:p>
      <text:p text:style-name="P36">3. Voľba zástupcu nepedagogických zamestnancov do školskej rady</text:p>
      <text:p text:style-name="P46">Následne sa uskutočnila voľba zástupcu nepedagogických zamestnancov do školskej</text:p>
      <text:p text:style-name="P46">rady. Za zástupcu nepedagogických zamestnancov do školskej rady bola zvolená pani</text:p>
      <text:p text:style-name="P46"><text:span text:style-name="T4">Erika Barcziová</text:span> (prevádzková zamestnankyňa).</text:p>
      <text:p text:style-name="P36">4. Diskusia</text:p>
      <text:p text:style-name="P46">V diskusii boli prerokované organizačné otázky týkajúce sa chodu materskej školy.</text:p>
      <text:p text:style-name="P36">5. Záver</text:p>
      <text:p text:style-name="P46">Na záver vedúca porady poďakovala prítomným za účasť a pracovnú poradu ukončila.</text:p>
      <text:p text:style-name="P43"/>
      <text:p text:style-name="P43">V <text:span text:style-name="T4">Joviciach,</text:span> dňa <text:span text:style-name="T33">12</text:span>.0<text:span text:style-name="T6">6</text:span>.2026</text:p>
      <text:p text:style-name="P43"/>
      <text:p text:style-name="P45"/>
      <text:p text:style-name="P45">…………………………. <text:s text:c="55"/><text:span text:style-name="T4">zúčastnení</text:span></text:p>
      <text:p text:style-name="P45"><text:s text:c="95"/></text:p>
      <text:p text:style-name="P45"><text:s text:c="7"/><text:span text:style-name="T4">vedúca porady <text:s text:c="58"/>…………………………...</text:span></text:p>
      <text:p text:style-name="P45"/>
      <text:p text:style-name="P45">…………………………. </text:p>
      <text:p text:style-name="P48"><text:s text:c="7"/>zapisovateľ <text:s text:c="63"/>……………………………</text:p>
      <text:p text:style-name="P105"><text:soft-page-break/><text:span text:style-name="T54">ŠTATÚT RADY ŠKOLY</text:span></text:p>
      <text:p text:style-name="P105"><text:span text:style-name="T36">pri</text:span></text:p>
      <text:p text:style-name="P105"><text:span text:style-name="T55">Materskej škole s VJM – Óvoda</text:span><text:span text:style-name="T56"><text:line-break/>Hlavná 35, 049 45 Jovice</text:span></text:p>
      <text:p text:style-name="P105"><text:span text:style-name="T36">vydaný v súlade so zákonom č. 321/2025 Z.z. o školskej správe</text:span></text:p>
      <text:p text:style-name="P105"><draw:custom-shape text:anchor-type="as-char" draw:z-index="2" draw:name="Útvar1" draw:style-name="gr1" draw:text-style-name="P135" svg:width="16.003cm" svg:height="0.054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95"/>
      <text:p text:style-name="P105"><text:span text:style-name="T38">Článok I <text:s text:c="2"/></text:span></text:p>
      <text:p text:style-name="P105"><text:span text:style-name="T38">Úvodné ustanovenia</text:span></text:p>
      <text:list text:style-name="WWNum8">
        <text:list-item>
          <text:p text:style-name="P106"><text:span text:style-name="T36">Rada školy je orgánom školskej samosprávy zriadeným podľa zákona č. 321/2025 Z. z. o školskej správe. </text:span></text:p>
        </text:list-item>
        <text:list-item>
          <text:p text:style-name="P106"><text:span text:style-name="T36">Funkčné obdobie rady školy je štyri roky a začína plynúť dňom ustanovujúceho zasadnutia rady školy. </text:span></text:p>
        </text:list-item>
        <text:list-item>
          <text:p text:style-name="P106"><text:span text:style-name="T36">Rada školy bola ustanovená dňa </text:span><text:span text:style-name="T38">15. júna 2026</text:span><text:span text:style-name="T36">. </text:span></text:p>
        </text:list-item>
        <text:list-item>
          <text:p text:style-name="P106"><text:span text:style-name="T36">Sídlom rady školy je Materská škola s VJM – Óvoda, Hlavná 35, 049 45 Jovice. </text:span></text:p>
        </text:list-item>
        <text:list-item>
          <text:p text:style-name="P106"><text:span text:style-name="T36">Zriaďovateľom školy je : Obec Jovice, Hlavná 50/61, <text:s/>049 45 Jovice, IČO: 00594784</text:span></text:p>
        </text:list-item>
        <text:list-item>
          <text:p text:style-name="P106"><text:span text:style-name="T36">Rada školy má päť členov v zložení: </text:span></text:p>
        </text:list-item>
      </text:list>
      <text:p text:style-name="P88"><text:span text:style-name="T36">a) dvaja zvolení zástupcovia pedagogických a nepedagogických zamestnancov školy,</text:span></text:p>
      <text:p text:style-name="P88"><text:span text:style-name="T36">b) jeden zvolený zástupca zákonných zástupcov detí,</text:span></text:p>
      <text:p text:style-name="P88"><text:span text:style-name="T36">c) dvaja delegovaní zástupcovia zriaďovateľa. </text:span></text:p>
      <text:p text:style-name="P99"/>
      <text:p text:style-name="P95"/>
      <text:p text:style-name="P105"><text:span text:style-name="T38">Článok II</text:span></text:p>
      <text:p text:style-name="P105"><text:span text:style-name="T38">Pôsobnosť a úlohy rady školy</text:span></text:p>
      <text:list text:style-name="WWNum9">
        <text:list-item>
          <text:p text:style-name="P107"><text:span text:style-name="T36">Rada školy zastupuje verejný záujem, záujem rodičov, zamestnancov a zriaďovateľa v oblasti výchovy a vzdelávania. </text:span></text:p>
        </text:list-item>
        <text:list-item>
          <text:p text:style-name="P107"><text:span text:style-name="T36">Rada školy plní funkciu verejnej kontroly a poradného orgánu školy, prerokúva školský poriadok, školský vzdelávací program, významné dokumenty a skutočnosti týkajúce sa činnosti školy, návrhy a podnety rodičov, zamestnancov a zriaďovateľa</text:span></text:p>
        </text:list-item>
        <text:list-item>
          <text:p text:style-name="P107"><text:span text:style-name="T36">Rada školy napomáha spolupráci medzi školou, rodičmi, zriaďovateľom a verejnosťou. </text:span></text:p>
        </text:list-item>
      </text:list>
      <text:p text:style-name="P95"/>
      <text:p text:style-name="P95"/>
      <text:p text:style-name="P105"><text:span text:style-name="T38">Článok III</text:span></text:p>
      <text:p text:style-name="P105"><text:span text:style-name="T38">Práva a povinnosti členov rady školy</text:span></text:p>
      <text:p text:style-name="P115"><text:span text:style-name="T38">Práva člena rady školy</text:span></text:p>
      <text:p text:style-name="P115"><text:span text:style-name="T36">Člen rady školy má právo:</text:span></text:p>
      <text:p text:style-name="P115"><text:span text:style-name="T36">a) zúčastňovať sa na rokovaniach rady školy,</text:span></text:p>
      <text:p text:style-name="P115"><text:span text:style-name="T36">b) predkladať návrhy, podnety a pripomienky,</text:span></text:p>
      <text:p text:style-name="P115"><text:span text:style-name="T36">c) hlasovať o návrhoch uznesení,</text:span></text:p>
      <text:p text:style-name="P115"><text:span text:style-name="T36">d) požadovať informácie potrebné na výkon funkcie člena rady školy.</text:span></text:p>
      <text:p text:style-name="P96"/>
      <text:p text:style-name="P115"><text:span text:style-name="T38">Povinnosti člena rady školy</text:span></text:p>
      <text:p text:style-name="P115"><text:span text:style-name="T36">Člen rady školy je povinný:</text:span></text:p>
      <text:p text:style-name="P115"><text:span text:style-name="T36">a) zúčastňovať sa na zasadnutiach rady školy,</text:span></text:p>
      <text:p text:style-name="P115"><text:span text:style-name="T36">b) vykonávať svoju funkciu zodpovedne a v súlade s právnymi predpismi,</text:span></text:p>
      <text:p text:style-name="P115"><text:span text:style-name="T36">c) zachovávať mlčanlivosť o skutočnostiach, pri ktorých to vyžaduje ochrana osobných údajov alebo iný právny predpis,</text:span></text:p>
      <text:p text:style-name="P115"><text:span text:style-name="T36">d) konať v záujme školy a detí.</text:span></text:p>
      <text:p text:style-name="P96"/>
      <text:p text:style-name="P96"/>
      <text:p text:style-name="P96"/>
      <text:p text:style-name="P96"/>
      <text:p text:style-name="P105"><text:soft-page-break/><text:span text:style-name="T38">Článok IV</text:span></text:p>
      <text:p text:style-name="P105"><text:span text:style-name="T38">Predseda a podpredseda rady školy</text:span></text:p>
      <text:p text:style-name="P95"/>
      <text:list xml:id="list125957317512636" text:continue-list="list2630048780" text:style-name="WWNum1">
        <text:list-item>
          <text:p text:style-name="P108"><text:span text:style-name="T36">Radu školy riadi predseda. </text:span></text:p>
        </text:list-item>
        <text:list-item>
          <text:p text:style-name="P108"><text:span text:style-name="T36">Predsedu zastupuje podpredseda v plnom rozsahu jeho práv a povinností. </text:span></text:p>
        </text:list-item>
        <text:list-item>
          <text:p text:style-name="P108"><text:span text:style-name="T36">Predseda a podpredseda sa volia tajným hlasovaním na ustanovujúcom zasadnutí rady školy. </text:span></text:p>
        </text:list-item>
        <text:list-item>
          <text:p text:style-name="P108"><text:span text:style-name="T36">Predseda najmä: </text:span></text:p>
          <text:list>
            <text:list-item>
              <text:p text:style-name="P108"><text:span text:style-name="T36">zvoláva a vedie zasadnutia rady školy, </text:span></text:p>
            </text:list-item>
            <text:list-item>
              <text:p text:style-name="P108"><text:span text:style-name="T36">pripravuje program rokovania, </text:span></text:p>
            </text:list-item>
            <text:list-item>
              <text:p text:style-name="P108"><text:span text:style-name="T36">podpisuje uznesenia a zápisnice, </text:span></text:p>
            </text:list-item>
            <text:list-item>
              <text:p text:style-name="P108"><text:span text:style-name="T36">zabezpečuje zverejňovanie uznesení. </text:span></text:p>
            </text:list-item>
          </text:list>
        </text:list-item>
      </text:list>
      <text:p text:style-name="P96"/>
      <text:p text:style-name="P95"/>
      <text:p text:style-name="P105"><text:span text:style-name="T38">Článok V</text:span></text:p>
      <text:p text:style-name="P105"><text:span text:style-name="T38">Zasadnutia rady školy</text:span></text:p>
      <text:p text:style-name="P95"/>
      <text:list xml:id="list125956410335122" text:continue-list="list125957981957377" text:style-name="WWNum2">
        <text:list-item>
          <text:p text:style-name="P109"><text:span text:style-name="T36">Rada školy zasadá podľa potreby, najmenej dvakrát počas školského roka. </text:span></text:p>
        </text:list-item>
        <text:list-item>
          <text:p text:style-name="P109"><text:span text:style-name="T36">Zasadnutie zvoláva predseda rady školy. </text:span></text:p>
        </text:list-item>
        <text:list-item>
          <text:p text:style-name="P109"><text:span text:style-name="T36">Mimoriadne zasadnutie zvolá predseda, ak o to požiada najmenej jedna tretina členov rady školy. </text:span></text:p>
        </text:list-item>
        <text:list-item>
          <text:p text:style-name="P109"><text:span text:style-name="T36">Pozvánka s programom sa doručuje najmenej 5 pracovných dní pred zasadnutím. </text:span></text:p>
        </text:list-item>
        <text:list-item>
          <text:p text:style-name="P109"><text:span text:style-name="T36">V odôvodnených prípadoch môže rada školy rokovať aj prostredníctvom videokonferencie alebo iných informačno-komunikačných technológií. </text:span></text:p>
        </text:list-item>
        <text:list-item>
          <text:p text:style-name="P109"><text:span text:style-name="T36">Zasadnutia rady školy sú verejné, ak rada školy dvojtretinovou väčšinou všetkých členov nerozhodne inak. </text:span></text:p>
        </text:list-item>
      </text:list>
      <text:p text:style-name="P99"/>
      <text:p text:style-name="P105"><text:span text:style-name="T38">Článok VI</text:span></text:p>
      <text:p text:style-name="P105"><text:span text:style-name="T38">Uznášaniaschopnosť a hlasovanie</text:span></text:p>
      <text:p text:style-name="P95"/>
      <text:list text:style-name="WWNum3">
        <text:list-item>
          <text:p text:style-name="P110"><text:span text:style-name="T36">Rada školy je uznášaniaschopná, ak je prítomná nadpolovičná väčšina všetkých členov. </text:span></text:p>
        </text:list-item>
        <text:list-item>
          <text:p text:style-name="P110"><text:span text:style-name="T36">Uznesenia sa prijímajú nadpolovičnou väčšinou hlasov prítomných členov. </text:span></text:p>
        </text:list-item>
        <text:list-item>
          <text:p text:style-name="P110"><text:span text:style-name="T36">Pri rovnosti hlasov rozhoduje hlas predsedajúceho. </text:span></text:p>
        </text:list-item>
        <text:list-item>
          <text:p text:style-name="P110"><text:span text:style-name="T36">Voľba predsedu a podpredsedu je tajná. </text:span></text:p>
        </text:list-item>
        <text:list-item>
          <text:p text:style-name="P110"><text:span text:style-name="T36">Pri rovnosti hlasov vo voľbách sa vykoná opakovaná voľba. Ak ani opakovaná voľba nerozhodne, o zvolení rozhodne žreb. </text:span></text:p>
        </text:list-item>
      </text:list>
      <text:p text:style-name="P96"/>
      <text:p text:style-name="P105"><text:span text:style-name="T38">Článok VII</text:span></text:p>
      <text:p text:style-name="P105"><text:span text:style-name="T38">Zánik a odvolanie členstva</text:span></text:p>
      <text:p text:style-name="P115"><text:span text:style-name="T36">Členstvo v rade školy zaniká:</text:span></text:p>
      <text:p text:style-name="P115"><text:span text:style-name="T36">a) uplynutím funkčného obdobia,</text:span></text:p>
      <text:p text:style-name="P115"><text:span text:style-name="T36">b) vzdaním sa členstva,</text:span></text:p>
      <text:p text:style-name="P115"><text:span text:style-name="T36">c) skončením pracovného pomeru alebo zánikom postavenia, na základe ktorého bol člen zvolený alebo delegovaný,</text:span></text:p>
      <text:p text:style-name="P115"><text:span text:style-name="T36">d) úmrtím člena,</text:span></text:p>
      <text:p text:style-name="P115"><text:span text:style-name="T36">e) odvolaním podľa príslušných právnych predpisov.</text:span></text:p>
      <text:p text:style-name="P115"><text:span text:style-name="T36">Za dôvod na odvolanie člena možno považovať najmä:</text:span></text:p>
      <text:list text:style-name="WWNum4">
        <text:list-item>
          <text:p text:style-name="P111"><text:span text:style-name="T36">opakovanú neúčasť na zasadnutiach bez ospravedlnenia, </text:span></text:p>
        </text:list-item>
        <text:list-item>
          <text:p text:style-name="P111"><text:span text:style-name="T36">závažné porušenie povinností člena rady školy, </text:span></text:p>
        </text:list-item>
        <text:list-item>
          <text:p text:style-name="P111"><text:span text:style-name="T36">konanie v rozpore so záujmami školy. </text:span></text:p>
        </text:list-item>
      </text:list>
      <text:p text:style-name="P96"/>
      <text:p text:style-name="P105"><text:span text:style-name="T38"/></text:p>
      <text:p text:style-name="P105"><text:span text:style-name="T38"/></text:p>
      <text:p text:style-name="P105"><text:soft-page-break/><text:span text:style-name="T38">Článok VIII</text:span></text:p>
      <text:p text:style-name="P105"><text:span text:style-name="T38">Doplňovanie členov rady školy</text:span></text:p>
      <text:p text:style-name="P95"/>
      <text:list text:style-name="WWNum5">
        <text:list-item>
          <text:p text:style-name="P112"><text:span text:style-name="T36">Ak členovi zanikne členstvo pred uplynutím funkčného obdobia, nastupuje náhradník z posledných volieb. </text:span></text:p>
        </text:list-item>
        <text:list-item>
          <text:p text:style-name="P112"><text:span text:style-name="T36">Ak náhradník nie je k dispozícii, vykonajú sa doplňujúce voľby. </text:span></text:p>
        </text:list-item>
        <text:list-item>
          <text:p text:style-name="P112"><text:span text:style-name="T36">Nový člen vykonáva funkciu do skončenia funkčného obdobia rady školy. </text:span></text:p>
        </text:list-item>
      </text:list>
      <text:p text:style-name="P96"/>
      <text:p text:style-name="P105"><text:span text:style-name="T38">Článok IX</text:span></text:p>
      <text:p text:style-name="P105"><text:span text:style-name="T38">Dokumentácia rady školy</text:span></text:p>
      <text:p text:style-name="P95"/>
      <text:list text:style-name="WWNum6">
        <text:list-item>
          <text:p text:style-name="P113"><text:span text:style-name="T36">O každom zasadnutí sa vyhotovuje zápisnica. </text:span></text:p>
        </text:list-item>
        <text:list-item>
          <text:p text:style-name="P113"><text:span text:style-name="T36">Zápisnica obsahuje: </text:span></text:p>
          <text:list>
            <text:list-item>
              <text:p text:style-name="P113"><text:span text:style-name="T36">dátum a miesto zasadnutia, </text:span></text:p>
            </text:list-item>
            <text:list-item>
              <text:p text:style-name="P113"><text:span text:style-name="T36">program rokovania, </text:span></text:p>
            </text:list-item>
            <text:list-item>
              <text:p text:style-name="P113"><text:span text:style-name="T36">prijaté uznesenia, </text:span></text:p>
            </text:list-item>
            <text:list-item>
              <text:p text:style-name="P113"><text:span text:style-name="T36">výsledky hlasovania. </text:span></text:p>
            </text:list-item>
          </text:list>
        </text:list-item>
        <text:list-item>
          <text:p text:style-name="P113"><text:span text:style-name="T36">Zápisnicu podpisuje predseda rady školy a zapisovateľ. </text:span></text:p>
        </text:list-item>
        <text:list-item>
          <text:p text:style-name="P113"><text:span text:style-name="T36">Dokumentácia sa archivuje najmenej 5 rokov v sídle školy. </text:span></text:p>
        </text:list-item>
        <text:list-item>
          <text:p text:style-name="P113"><text:span text:style-name="T36">Uznesenia rady školy sa zverejňujú spôsobom obvyklým v škole a na webovom sídle školy v súlade s §6 ods.5 zákona.</text:span></text:p>
        </text:list-item>
      </text:list>
      <text:p text:style-name="P95"/>
      <text:p text:style-name="P105"><text:span text:style-name="T38">Článok X</text:span></text:p>
      <text:p text:style-name="P105"><text:span text:style-name="T38">Záverečné ustanovenia</text:span></text:p>
      <text:list text:style-name="WWNum7">
        <text:list-item>
          <text:p text:style-name="P114"><text:span text:style-name="T36">Tento štatút schválila rada školy dňa <text:s/>15.06.2026 <text:s/>uznesením č</text:span><text:span text:style-name="T42">. 3/2026</text:span></text:p>
        </text:list-item>
        <text:list-item>
          <text:p text:style-name="P114"><text:span text:style-name="T36">Zmeny a d</text:span><text:bookmark text:name="_GoBack1"/><text:span text:style-name="T36">oplnenia štatútu sa vykonávajú formou dodatkov. </text:span></text:p>
        </text:list-item>
        <text:list-item>
          <text:p text:style-name="P114"><text:span text:style-name="T36">Tento štatút nadobúda účinnosť dňom jeho schválenia radou školy. </text:span></text:p>
        </text:list-item>
        <text:list-item>
          <text:p text:style-name="P114"><text:span text:style-name="T36">Neoddeliteľnou súčasťou štatútu je zoznam členov rady školy na funkčné obdobie 2026 – 2030. </text:span></text:p>
        </text:list-item>
      </text:list>
      <text:p text:style-name="P99"/>
      <text:p text:style-name="P115"><text:span text:style-name="T36">V Joviciach, dňa : <text:s/>15.06.2026</text:span></text:p>
      <text:p text:style-name="P100"/>
      <text:p text:style-name="P100"/>
      <text:p text:style-name="P115"><text:span text:style-name="T36"><text:s text:c="83"/>...............................................</text:span></text:p>
      <text:p text:style-name="P115"><text:span text:style-name="T36"><text:s text:c="90"/>Ing. Štefan Tisza<text:line-break/> <text:s text:c="88"/>Predseda rady školy</text:span></text:p>
      <text:p text:style-name="P100"/>
      <text:p text:style-name="P116"><text:span text:style-name="T23"/></text:p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8"><text:soft-page-break/>PREZENČNÁ LISTINA</text:p>
      <text:p text:style-name="P9"/>
      <text:p text:style-name="P5">Z VOĽBY PEDAGOGICKÉHO A NEPEDAGOGICKÉHO ZAMESTNANCA </text:p>
      <text:p text:style-name="P5">DO RADY ŠKOLY</text:p>
      <text:p text:style-name="P5"/>
      <text:p text:style-name="P5"/>
      <text:p text:style-name="P30"/>
      <text:p text:style-name="P30"/>
      <text:p text:style-name="P6">DŇA: <text:span text:style-name="T33">12</text:span>.0<text:span text:style-name="T6">6</text:span>.2026</text:p>
      <text:p text:style-name="P6"/>
      <text:p text:style-name="P6"/>
      <text:p text:style-name="P6"/>
      <text:p text:style-name="P6"/>
      <text:p text:style-name="P6"/>
      <text:p text:style-name="P6">Meno:</text:p>
      <text:p text:style-name="P6"/>
      <text:p text:style-name="P6">1. Zuzana Vanyová <text:s text:c="40"/>………………………..</text:p>
      <text:p text:style-name="P6"/>
      <text:p text:style-name="P6">2. Erika Barcziová <text:s text:c="41"/>………………………..</text:p>
      <text:p text:style-name="P6"/>
      <text:p text:style-name="P6">3. Sylvia Jakabová <text:s text:c="41"/>……………………….</text:p>
      <text:p text:style-name="P2"/>
      <text:p text:style-name="P13"/>
      <text:p text:style-name="P13"/>
      <text:p text:style-name="P12"/>
      <text:p text:style-name="P16"><text:tab/><text:tab/><text:tab/><text:tab/><text:tab/><text:tab/><text:tab/> <text:s text:c="161"/></text:p>
      <text:p text:style-name="P16"><text:tab/><text:tab/><text:tab/><text:tab/><text:tab/><text:tab/><text:tab/><text:tab/> <text:s text:c="45"/></text:p>
      <text:p text:style-name="P16"><text:s text:c="9"/></text:p>
      <text:p text:style-name="P17"/>
      <text:p text:style-name="P15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8"><text:soft-page-break/></text:p>
      <text:p text:style-name="P8">PREZENČNÁ LISTINA</text:p>
      <text:p text:style-name="P9"/>
      <text:p text:style-name="P5">Z USTANOVUJÚCEHO ZASADNUTIA PRI MŠ V JOVICIACH</text:p>
      <text:p text:style-name="P5"/>
      <text:p text:style-name="P5"/>
      <text:p text:style-name="P5"/>
      <text:p text:style-name="P30"/>
      <text:p text:style-name="P30"/>
      <text:p text:style-name="P6">DŇA: <text:span text:style-name="T34">15</text:span><text:span text:style-name="T6">.06.2026</text:span></text:p>
      <text:p text:style-name="P6"/>
      <text:p text:style-name="P6"/>
      <text:p text:style-name="P6"/>
      <text:p text:style-name="P6"/>
      <text:p text:style-name="P6"/>
      <text:p text:style-name="P6">Meno:</text:p>
      <text:p text:style-name="P6"/>
      <text:p text:style-name="P6">1. Ing. Štefan Tisza <text:s text:c="38"/>………………………..</text:p>
      <text:p text:style-name="P6"/>
      <text:p text:style-name="P7">2. Martin Dobos <text:s text:c="43"/>……………………….</text:p>
      <text:p text:style-name="P6"/>
      <text:p text:style-name="P6">2. Zuzana Vanyová <text:s text:c="39"/>……………………….</text:p>
      <text:p text:style-name="P6"/>
      <text:p text:style-name="P6">3. Erika Barcziová <text:s text:c="39"/>……………………….</text:p>
      <text:p text:style-name="P6"/>
      <text:p text:style-name="P6">4. Ing. Martina Zagibová <text:s text:c="29"/>………………………</text:p>
      <text:p text:style-name="P6"/>
      <text:p text:style-name="P6">6. Sylvia Jakabová <text:s text:c="39"/>……………………….</text:p>
      <text:p text:style-name="P2"/>
      <text:p text:style-name="P13"/>
      <text:p text:style-name="P3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4"><text:soft-page-break/></text:p>
      <text:p text:style-name="P18">VOĽBA PREDSEDU RADY ŠKOLY</text:p>
      <text:p text:style-name="P18">HLASOVACÍ LÍSTOK č.1</text:p>
      <text:p text:style-name="P18">Zoznam kandidátov RŠ:</text:p>
      <text:p text:style-name="P18">1. Ing. Štefan Tisza</text:p>
      <text:p text:style-name="P19">2. Martin Dobos</text:p>
      <text:p text:style-name="P18"><text:span text:style-name="T7">3</text:span>. Zuzana Vanyová</text:p>
      <text:p text:style-name="P18"><text:span text:style-name="T7">4</text:span>. Erika Barcziová</text:p>
      <text:p text:style-name="P18"><text:span text:style-name="T7">5</text:span>. <text:span text:style-name="T7">Ing. Martina Zagibová</text:span></text:p>
      <text:p text:style-name="P18"/>
      <text:p text:style-name="P49"/>
      <text:p text:style-name="P49"><text:span text:style-name="T33">15</text:span>. 0<text:span text:style-name="T7">6</text:span>. 202<text:span text:style-name="T7">6</text:span></text:p>
      <text:p text:style-name="P49"/>
      <text:p text:style-name="P49"/>
      <text:p text:style-name="P49"/>
      <text:p text:style-name="P18">VOĽBA PREDSEDU RADY ŠKOLY</text:p>
      <text:p text:style-name="P18">HLASOVACÍ LÍSTOK č.<text:span text:style-name="T7">2</text:span></text:p>
      <text:p text:style-name="P18">Zoznam kandidátov RŠ:</text:p>
      <text:p text:style-name="P18">1. Ing. Štefan Tisza</text:p>
      <text:p text:style-name="P19">2. Martin Dobos</text:p>
      <text:p text:style-name="P18"><text:span text:style-name="T7">3</text:span>. Zuzana Vanyová</text:p>
      <text:p text:style-name="P18"><text:span text:style-name="T7">4</text:span>. Erika Barcziová</text:p>
      <text:p text:style-name="P18"><text:span text:style-name="T7">5</text:span>. <text:span text:style-name="T7">Ing. Martina Zagibová</text:span></text:p>
      <text:p text:style-name="P49"/>
      <text:p text:style-name="P49"><text:span text:style-name="T33">15</text:span>. 0<text:span text:style-name="T7">6</text:span>. 202<text:span text:style-name="T7">6</text:span></text:p>
      <text:p text:style-name="P49"/>
      <text:p text:style-name="P49"/>
      <text:p text:style-name="P49"/>
      <text:p text:style-name="P18">VOĽBA PREDSEDU RADY ŠKOLY</text:p>
      <text:p text:style-name="P18">HLASOVACÍ LÍSTOK č.<text:span text:style-name="T7">3</text:span></text:p>
      <text:p text:style-name="P18">Zoznam kandidátov RŠ:</text:p>
      <text:p text:style-name="P18">1. Ing. Štefan Tisza</text:p>
      <text:p text:style-name="P19">2. Martin Dobos</text:p>
      <text:p text:style-name="P18"><text:span text:style-name="T7">3</text:span>. Zuzana Vanyová</text:p>
      <text:p text:style-name="P18"><text:span text:style-name="T7">4</text:span>. Erika Barcziová</text:p>
      <text:p text:style-name="P18"><text:span text:style-name="T7">5</text:span>. <text:span text:style-name="T7">Ing. Martina Zagibová</text:span></text:p>
      <text:p text:style-name="P49"/>
      <text:p text:style-name="P49"><text:span text:style-name="T33">15</text:span>. 0<text:span text:style-name="T7">6</text:span>. 202<text:span text:style-name="T7">6</text:span></text:p>
      <text:p text:style-name="P49"/>
      <text:p text:style-name="P49"/>
      <text:p text:style-name="P49"/>
      <text:p text:style-name="P18">VOĽBA PREDSEDU RADY ŠKOLY</text:p>
      <text:p text:style-name="P18">HLASOVACÍ LÍSTOK č.<text:span text:style-name="T7">4</text:span></text:p>
      <text:p text:style-name="P18">Zoznam kandidátov RŠ:</text:p>
      <text:p text:style-name="P18">1. Ing. Štefan Tisza</text:p>
      <text:p text:style-name="P19">2. Martin Dobos</text:p>
      <text:p text:style-name="P18"><text:span text:style-name="T7">3</text:span>. Zuzana Vanyová</text:p>
      <text:p text:style-name="P18"><text:span text:style-name="T7">4</text:span>. Erika Barcziová</text:p>
      <text:p text:style-name="P18"><text:span text:style-name="T7">5</text:span>. <text:span text:style-name="T7">Ing. Martina Zagibová</text:span></text:p>
      <text:p text:style-name="P49"/>
      <text:p text:style-name="P49"><text:span text:style-name="T33">15</text:span>. 0<text:span text:style-name="T7">6</text:span>. 202<text:span text:style-name="T7">6</text:span></text:p>
      <text:p text:style-name="P49"/>
      <text:p text:style-name="P49"><text:soft-page-break/></text:p>
      <text:p text:style-name="P4"/>
      <text:p text:style-name="P18">VOĽBA PREDSEDU RADY ŠKOLY</text:p>
      <text:p text:style-name="P18">HLASOVACÍ LÍSTOK č.<text:span text:style-name="T7">5</text:span></text:p>
      <text:p text:style-name="P18">Zoznam kandidátov RŠ:</text:p>
      <text:p text:style-name="P18">1. Ing. Štefan Tisza</text:p>
      <text:p text:style-name="P19">2. Martin Dobos</text:p>
      <text:p text:style-name="P18"><text:span text:style-name="T7">3</text:span>. Zuzana Vanyová</text:p>
      <text:p text:style-name="P18"><text:span text:style-name="T7">4</text:span>. Erika Barcziová</text:p>
      <text:p text:style-name="P18"><text:span text:style-name="T7">5</text:span>. <text:span text:style-name="T7">Ing. Martina Zagibová</text:span></text:p>
      <text:p text:style-name="P18"/>
      <text:p text:style-name="P49"/>
      <text:p text:style-name="P49"><text:span text:style-name="T33">15</text:span>. 0<text:span text:style-name="T7">6</text:span>. 202<text:span text:style-name="T7">6</text:span></text:p>
      <text:p text:style-name="P49"/>
      <text:p text:style-name="P49"/>
      <text:p text:style-name="P18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><text:soft-page-break/>ZÁPISNICA</text:p>
      <text:p text:style-name="P55"/>
      <text:p text:style-name="P55"/>
      <text:p text:style-name="P56">Zo zasadania rady školy pri MŠ v Joviciach </text:p>
      <text:p text:style-name="P55"><text:s text:c="54"/></text:p>
      <text:p text:style-name="P72"><text:span text:style-name="T10"><text:s/>konanej dňa </text:span><text:span text:style-name="T16">15</text:span><text:span text:style-name="T10">.0</text:span><text:span text:style-name="T12">6</text:span><text:span text:style-name="T10">.202</text:span><text:span text:style-name="T12">6</text:span><text:span text:style-name="T9"><text:tab/><text:tab/></text:span></text:p>
      <text:p text:style-name="P59"/>
      <text:p text:style-name="P59"/>
      <text:p text:style-name="P59"/>
      <text:p text:style-name="P59"/>
      <text:p text:style-name="P57">Počet prítomných: 5 – členovia RŠ, podľa prezenčnej listiny.</text:p>
      <text:p text:style-name="P57"/>
      <text:p text:style-name="P57">Počet hostí: 1 – Sylvia Jakabová, riaditeľka MŠ.</text:p>
      <text:p text:style-name="P57"/>
      <text:p text:style-name="P57">Program:</text:p>
      <text:p text:style-name="P57"/>
      <text:p text:style-name="P57">- Otvorenie</text:p>
      <text:p text:style-name="P57"/>
      <text:p text:style-name="P57">- Oboznámenie priebehu schôdze</text:p>
      <text:p text:style-name="P57"/>
      <text:p text:style-name="P57">- Voľba predsedu rady školy</text:p>
      <text:p text:style-name="P57"/>
      <text:p text:style-name="P57">- Vyhodnotenie</text:p>
      <text:p text:style-name="P57"/>
      <text:p text:style-name="P57"/>
      <text:p text:style-name="P57">Voľba predsedu rady školy sa uskutočnila dňa <text:span text:style-name="T33">15</text:span>. 0<text:span text:style-name="T22">6</text:span>. 202<text:span text:style-name="T22">6</text:span>, tajným hlasovaním.</text:p>
      <text:p text:style-name="P57"/>
      <text:p text:style-name="P57">Počet kandidátov: 5.</text:p>
      <text:p text:style-name="P57"/>
      <text:p text:style-name="P57">Počet vydaných hlasovacích lístkov 5.</text:p>
      <text:p text:style-name="P57"/>
      <text:p text:style-name="P57"/>
      <text:p text:style-name="P65">Zoznam kandidátov:</text:p>
      <text:p text:style-name="P65"/>
      <text:p text:style-name="P74"><text:span text:style-name="T9">1.</text:span><text:span text:style-name="T10">Ing. Štefan Tisza</text:span><text:span text:style-name="T9"> <text:s/>- zástupca zriaďovateľa<text:tab/></text:span></text:p>
      <text:p text:style-name="P74"><text:span text:style-name="T12">2. Martin Dobos – zástupca zriaďovateľa</text:span><text:span text:style-name="T9"><text:tab/><text:tab/><text:tab/><text:tab/></text:span></text:p>
      <text:p text:style-name="P74"><text:span text:style-name="T12">3</text:span><text:span text:style-name="T9">.</text:span><text:span text:style-name="T10">Erika Barcziová</text:span><text:span text:style-name="T9"> <text:s/>- zástupca nepedagogických zamestnancov<text:tab/><text:tab/><text:tab/></text:span></text:p>
      <text:p text:style-name="P74"><text:span text:style-name="T12">4</text:span><text:span text:style-name="T9">.Zuzana Vanyová - </text:span><text:span text:style-name="T10">zástupca</text:span><text:span text:style-name="T9"> pedagogických zamestnancov<text:tab/><text:tab/><text:tab/><text:tab/><text:tab/></text:span></text:p>
      <text:p text:style-name="P74"><text:span text:style-name="T12">5</text:span><text:span text:style-name="T9">.</text:span><text:span text:style-name="T12">Ing. Martina Zagibová</text:span><text:span text:style-name="T10"> </text:span><text:span text:style-name="T9">- zástupca rodičov<text:tab/><text:tab/><text:tab/><text:tab/><text:tab/><text:tab/><text:tab/></text:span></text:p>
      <text:p text:style-name="P64"/>
      <text:p text:style-name="P61"><text:s text:c="8"/></text:p>
      <text:p text:style-name="P61"/>
      <text:p text:style-name="P62"/>
      <text:p text:style-name="P58">Výsledok tajného hlasovania:</text:p>
      <text:p text:style-name="P58"/>
      <text:p text:style-name="P58">Ing. Štefan Tisza – 5 hlasov</text:p>
      <text:p text:style-name="P58"/>
      <text:p text:style-name="P58"/>
      <text:p text:style-name="P58">V Joviciach, <text:span text:style-name="T33">15</text:span>.0<text:span text:style-name="T22">6</text:span>.202<text:span text:style-name="T22">6</text:span></text:p>
      <text:p text:style-name="P58"/>
      <text:p text:style-name="P58">Zapísala: Zuzana Vanyová <text:s text:c="44"/>………………………….</text:p>
      <text:p text:style-name="P67"/>
      <text:p text:style-name="P67"><text:soft-page-break/>RADA ŠKOLY PRI MŠ V JOVICIACH</text:p>
      <text:p text:style-name="P59"><text:tab/><text:tab/><text:tab/><text:tab/></text:p>
      <text:p text:style-name="P60"><text:tab/><text:tab/><text:tab/><text:tab/><text:tab/><text:tab/><text:tab/><text:tab/><text:tab/><text:tab/><text:tab/><text:tab/><text:tab/><text:tab/><text:tab/><text:tab/><text:tab/><text:tab/></text:p>
      <text:p text:style-name="P63">Funkčné obdobie RŠ: od <text:span text:style-name="T33">15</text:span>.0<text:span text:style-name="T26">6</text:span>.202<text:span text:style-name="T26">6</text:span> – do <text:span text:style-name="T34">14</text:span>.0<text:span text:style-name="T26">6</text:span>.20<text:span text:style-name="T26">30</text:span></text:p>
      <text:p text:style-name="P63"/>
      <text:p text:style-name="P63"/>
      <text:p text:style-name="P63"/>
      <text:p text:style-name="P63">Rada školy má 5 členov:</text:p>
      <text:p text:style-name="P63"/>
      <text:p text:style-name="P64"/>
      <text:p text:style-name="P74"><text:span text:style-name="T9">1.</text:span><text:span text:style-name="T10">Ing. Štefan Tisza</text:span><text:span text:style-name="T9"> - predseda RŠ - zástupca zriaďovateľa<text:tab/></text:span></text:p>
      <text:p text:style-name="P74"><text:span text:style-name="T12">2. Martin Dobos – zástupca zriaďovateľa</text:span><text:span text:style-name="T9"><text:tab/><text:tab/><text:tab/><text:tab/></text:span></text:p>
      <text:p text:style-name="P74"><text:span text:style-name="T12">3</text:span><text:span text:style-name="T9">.</text:span><text:span text:style-name="T10">Erika Barcziová</text:span><text:span text:style-name="T9"> - člen RŠ - zástupca nepedagogických zamestnancov<text:tab/><text:tab/><text:tab/></text:span></text:p>
      <text:p text:style-name="P64"><text:span text:style-name="T22">4</text:span>.Zuzana Vanyová - člen <text:span text:style-name="T8">RŠ - </text:span>pedagogických zamestnancov<text:tab/><text:tab/><text:tab/><text:tab/><text:tab/></text:p>
      <text:p text:style-name="P74"><text:span text:style-name="T12">5</text:span><text:span text:style-name="T9">.</text:span><text:span text:style-name="T12">Ing. Martina Zagibová</text:span><text:span text:style-name="T10"> –</text:span><text:span text:style-name="T9"> </text:span><text:span text:style-name="T11">člen RŠ - </text:span><text:span text:style-name="T9">zástupca rodičov<text:tab/><text:tab/><text:tab/><text:tab/><text:tab/><text:tab/><text:tab/></text:span></text:p>
      <text:p text:style-name="P69"><text:tab/></text:p>
      <text:p text:style-name="P69"/>
      <text:p text:style-name="P69"/>
      <text:p text:style-name="P68">RŠ je poradným orgánom, ktorý vyjadruje a presadzuje záujmy rodičov, pedagogických zamestnancov a detí v oblasti výchovy a vzdelávania. RŠ sa vyjadruje ku všetkým závažným skutočnostiam, ktoré sa vzťahujú k práci školy. RŠ sa vyjadruje ku koncepčným zámerom rozvoja školy a to najmä:</text:p>
      <text:p text:style-name="P70"/>
      <text:p text:style-name="P68">Činnosť rady školy:</text:p>
      <text:p text:style-name="P70"/>
      <text:p text:style-name="P70">- <text:span text:style-name="T8">uskutočňuje výberové konanie na vymenovanie riaditeľa,</text:span></text:p>
      <text:p text:style-name="P70">- <text:span text:style-name="T8">podáva návrh zriaďovateľovi na vymenovanie riaditeľa na základe výberového konania,</text:span></text:p>
      <text:p text:style-name="P70">- <text:span text:style-name="T8">predkladá návrh na odvolanie riaditeľa,</text:span></text:p>
      <text:p text:style-name="P70">- <text:span text:style-name="T8">vyjadruje sa ku koncepčným zámerom rozvoja školy a ich vyhodnoteniu,</text:span></text:p>
      <text:p text:style-name="P70">- <text:span text:style-name="T8">vyjadruje sa ku koncepčným zámerom rozvoja MŠ, k školskému vzdelávaciemu programu,</text:span></text:p>
      <text:p text:style-name="P70">- <text:span text:style-name="T8">k správe o výchovno-vzdelávacej činnosti, jej výsledkoch a podmienkach, k správe o výsledkoch hospodárenia, k informácii o pedagogicko – organizačnom a materiálno- technickom zabezpečení výchovno – vzdelávacieho procesu.</text:span></text:p>
      <text:p text:style-name="P70"/>
      <text:p text:style-name="P70"/>
      <text:p text:style-name="P70"/>
      <text:p text:style-name="P70"/>
      <text:p text:style-name="P70"/>
      <text:p text:style-name="P70"/>
      <text:p text:style-name="P70"/>
      <text:p text:style-name="P70"/>
      <text:p text:style-name="P70"/>
      <text:p text:style-name="P70"/>
      <text:p text:style-name="P71"><text:s text:c="89"/><text:span text:style-name="T8">V Joviciach: </text:span><text:span text:style-name="T33">15</text:span><text:span text:style-name="T8">.0</text:span><text:span text:style-name="T22">6</text:span><text:span text:style-name="T8">.202</text:span><text:span text:style-name="T22">6</text:span><text:tab/></text:p>
      <text:p text:style-name="P71"/>
      <text:p text:style-name="P71"/>
      <text:p text:style-name="P71"/>
      <text:p text:style-name="P71"/>
      <text:p text:style-name="P33"/>
      <text:p text:style-name="P32"/>
      <text:p text:style-name="P32"/>
      <text:p text:style-name="P32"><text:soft-page-break/>PLÁN ZASADNUTÍ RŠ PRI MŠ, HLAVNÁ 35, JOVICE</text:p>
      <text:p text:style-name="P52"><text:span text:style-name="T18">NA </text:span><text:span text:style-name="T20">ŠK. </text:span><text:span text:style-name="T18">ROK </text:span><text:span text:style-name="T20">202</text:span><text:span text:style-name="T21">6</text:span><text:span text:style-name="T20">/</text:span><text:span text:style-name="T18"> 20</text:span><text:span text:style-name="T19">2</text:span><text:span text:style-name="T21">7</text:span></text:p>
      <text:p text:style-name="P31"/>
      <text:p text:style-name="P31"><text:s text:c="3"/><text:span text:style-name="T28">SEPTEMBER</text:span></text:p>
      <text:p text:style-name="P23">1.Otvorenie – predseda RŠ<text:tab/><text:tab/><text:tab/><text:tab/><text:tab/><text:tab/><text:tab/> <text:s text:c="8"/></text:p>
      <text:p text:style-name="P23">2.Oboznámenie s programom – predseda RŠ<text:tab/><text:tab/><text:tab/><text:tab/></text:p>
      <text:p text:style-name="P50"><text:span text:style-name="T9">4.Školský poriadok na šk. rok 20</text:span><text:span text:style-name="T15">2</text:span><text:span text:style-name="T17">6</text:span><text:span text:style-name="T9">/20</text:span><text:span text:style-name="T15">2</text:span><text:span text:style-name="T17">7</text:span></text:p>
      <text:p text:style-name="P28">5. Schválenie SVVČ na šk rok 20<text:span text:style-name="T62">25</text:span>/26</text:p>
      <text:p text:style-name="P50"><text:span text:style-name="T9">5.Plán podujatí na šk. rok 20</text:span><text:span text:style-name="T15">2</text:span><text:span text:style-name="T17">6</text:span><text:span text:style-name="T9">/20</text:span><text:span text:style-name="T15">2</text:span><text:span text:style-name="T17">7</text:span></text:p>
      <text:p text:style-name="P23">6.Schválenie plánu zasadnutí RŠ na šk. rok<text:tab/><text:span text:style-name="T28">202</text:span><text:span text:style-name="T62">6</text:span><text:span text:style-name="T28">/2</text:span><text:span text:style-name="T62">7</text:span><text:tab/><text:tab/><text:tab/><text:tab/><text:tab/> <text:s text:c="5"/></text:p>
      <text:p text:style-name="P23">7.Diskusia<text:tab/><text:tab/><text:tab/><text:tab/><text:tab/><text:tab/><text:tab/><text:tab/><text:tab/> <text:s text:c="16"/></text:p>
      <text:p text:style-name="P23">8.Návrhy, odporúčania<text:tab/><text:tab/><text:tab/><text:tab/><text:tab/><text:tab/><text:tab/> <text:s text:c="21"/></text:p>
      <text:p text:style-name="P23">9.Záver</text:p>
      <text:p text:style-name="P23"/>
      <text:p text:style-name="P23"/>
      <text:p text:style-name="P23"/>
      <text:p text:style-name="P31"><text:s text:c="3"/><text:span text:style-name="T28">JÚN</text:span></text:p>
      <text:p text:style-name="P50"><text:span text:style-name="T9">1.Otvorenie – </text:span><text:span text:style-name="T14">riaditeľka MŠ</text:span><text:span text:style-name="T9"> <text:s text:c="93"/></text:span></text:p>
      <text:p text:style-name="P50"><text:span text:style-name="T14">2</text:span><text:span text:style-name="T9">.</text:span><text:span text:style-name="T14">Ustanovujúce zasadnutie rady školy</text:span><text:span text:style-name="T9"><text:tab/><text:tab/><text:tab/><text:tab/> <text:s text:c="6"/></text:span></text:p>
      <text:p text:style-name="P50"><text:span text:style-name="T9">4.</text:span><text:span text:style-name="T14">Zvolenie predsedu rady školy</text:span><text:span text:style-name="T9"><text:tab/><text:tab/><text:tab/> <text:s text:c="11"/></text:span></text:p>
      <text:p text:style-name="P23">5.<text:span text:style-name="T28">schválenie štatútu RŠ</text:span></text:p>
      <text:p text:style-name="P23"><text:span text:style-name="T28">6. Oboznámenie sa plánu zasadnutí RŠ pri MŠ – predseda RŠ</text:span><text:tab/><text:tab/><text:tab/><text:tab/><text:tab/> <text:s text:c="11"/></text:p>
      <text:p text:style-name="P23">6.Diskusia<text:tab/><text:tab/><text:tab/><text:tab/><text:tab/><text:tab/><text:tab/><text:tab/><text:tab/><text:tab/> <text:s text:c="7"/></text:p>
      <text:p text:style-name="P23">7.Návrhy, odporúčania<text:tab/><text:tab/><text:tab/><text:tab/><text:tab/><text:tab/><text:tab/><text:tab/><text:tab/> <text:s/></text:p>
      <text:p text:style-name="P23">8.Záver</text:p>
      <text:p text:style-name="P23"/>
      <text:p text:style-name="P23"/>
      <text:p text:style-name="P23"/>
      <text:p text:style-name="P23"><text:s text:c="7"/>V prípade potreby sa zasadnutie RŠ uskutočňujú aj mimo schváleného plánu.</text:p>
      <text:p text:style-name="P23"/>
      <text:p text:style-name="P53"><text:span text:style-name="T9">Vypracoval dňa: </text:span><text:span text:style-name="T16">15</text:span><text:span text:style-name="T9">.0</text:span><text:span text:style-name="T14">6</text:span><text:span text:style-name="T9">.20</text:span><text:span text:style-name="T15">2</text:span><text:span text:style-name="T14">6</text:span><text:span text:style-name="T9"> , Ing. Štefan Tisza – predseda RŠ pri MŠ Hlavná 35, Jovice.</text:span></text:p>
      <text:p text:style-name="P25"/>
      <text:p text:style-name="P25"/>
      <text:p text:style-name="P23"/>
      <text:p text:style-name="P23"/>
      <text:p text:style-name="P22"/>
      <text:p text:style-name="P23"><text:tab/><text:tab/><text:tab/><text:tab/><text:tab/><text:tab/><text:tab/> <text:s text:c="161"/></text:p>
      <text:p text:style-name="P27"><text:tab/></text:p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14"><text:soft-page-break/><text:tab/><text:bookmark-start text:name="_GoBack"/><text:span text:style-name="T29">Hlasovací lístok</text:span><text:bookmark-end text:name="_GoBack"/></text:p>
      <text:p text:style-name="P76"/>
      <text:p text:style-name="P76">na voľbu člena rady školy je v súlade s § 1 vyhlášky Ministerstva školstva SR</text:p>
      <text:p text:style-name="P76">č.291/2004 Z.z. ,ktorou sa určujú podrobnosti o spôsobe ustanovenia orgánov školskej</text:p>
      <text:p text:style-name="P76">samosprávy, o ich zložení, o ich organizačnom a finančnom zabezpečení v znení vyhlášky č.230/2009 Z.z.</text:p>
      <text:p text:style-name="P76"/>
      <text:p text:style-name="P77"/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p text:style-name="P80">1.</text:p>
          </table:table-cell>
          <table:table-cell table:style-name="Tabuľka1.A1" office:value-type="string">
            <text:p text:style-name="P82"><text:span text:style-name="T30"><text:s text:c="13"/>Simona Cinková, </text:span><text:span text:style-name="T32">rodič</text:span></text:p>
          </table:table-cell>
        </table:table-row>
        <table:table-row table:style-name="Tabuľka1.1">
          <table:table-cell table:style-name="Tabuľka1.A1" office:value-type="string">
            <text:p text:style-name="P80">2.</text:p>
          </table:table-cell>
          <table:table-cell table:style-name="Tabuľka1.A1" office:value-type="string">
            <text:p text:style-name="P81"><text:span text:style-name="T31">Ing. Martina Zagibová</text:span><text:span text:style-name="T30">,</text:span><text:span text:style-name="T32"> rodič</text:span></text:p>
          </table:table-cell>
        </table:table-row>
        <table:table-row table:style-name="Tabuľka1.1">
          <table:table-cell table:style-name="Tabuľka1.A1" office:value-type="string">
            <text:p text:style-name="P80">3.</text:p>
          </table:table-cell>
          <table:table-cell table:style-name="Tabuľka1.A1" office:value-type="string">
            <text:p text:style-name="P82"><text:span text:style-name="T30"><text:s text:c="13"/></text:span><text:span text:style-name="T31">Monika Völgyesiová</text:span><text:span text:style-name="T30">, </text:span><text:span text:style-name="T32">rodič</text:span></text:p>
          </table:table-cell>
        </table:table-row>
      </table:table>
      <text:p text:style-name="P77"><draw:line text:anchor-type="char" draw:z-index="0" draw:name="Rovná spojnica 1" draw:style-name="gr3" draw:text-style-name="P136" svg:x1="-2.42cm" svg:y1="0.753cm" svg:x2="18.456cm" svg:y2="0.727cm"><text:p/></draw:line></text:p>
      <text:p text:style-name="P77"/>
      <text:p text:style-name="P77"/>
      <text:p text:style-name="P79">Hlasovací lístok</text:p>
      <text:p text:style-name="P76"/>
      <text:p text:style-name="P76">na voľbu člena rady školy je v súlade s § 1 vyhlášky Ministerstva školstva SR</text:p>
      <text:p text:style-name="P76">č.291/2004 Z.z. ,ktorou sa určujú podrobnosti o spôsobe ustanovenia orgánov školskej</text:p>
      <text:p text:style-name="P76">samosprávy, o ich zložení, o ich organizačnom a finančnom zabezpečení v znení vyhlášky č.230/2009 Z.z.</text:p>
      <text:p text:style-name="P76"/>
      <text:p text:style-name="P77"/>
      <table:table table:name="Tabuľka2" table:style-name="Tabuľka2">
        <table:table-column table:style-name="Tabuľka2.A"/>
        <table:table-column table:style-name="Tabuľka2.B"/>
        <table:table-row table:style-name="Tabuľka2.1">
          <table:table-cell table:style-name="Tabuľka2.A1" office:value-type="string">
            <text:p text:style-name="P80">1.</text:p>
          </table:table-cell>
          <table:table-cell table:style-name="Tabuľka2.A1" office:value-type="string">
            <text:p text:style-name="P82"><text:span text:style-name="T30"><text:s text:c="13"/>Simona Cinková, </text:span><text:span text:style-name="T32">rodič</text:span></text:p>
          </table:table-cell>
        </table:table-row>
        <table:table-row table:style-name="Tabuľka2.1">
          <table:table-cell table:style-name="Tabuľka2.A1" office:value-type="string">
            <text:p text:style-name="P80">2.</text:p>
          </table:table-cell>
          <table:table-cell table:style-name="Tabuľka2.A1" office:value-type="string">
            <text:p text:style-name="P81"><text:span text:style-name="T31">Ing. Martina Zagibová</text:span><text:span text:style-name="T30">,</text:span><text:span text:style-name="T32"> rodič</text:span></text:p>
          </table:table-cell>
        </table:table-row>
        <table:table-row table:style-name="Tabuľka2.1">
          <table:table-cell table:style-name="Tabuľka2.A1" office:value-type="string">
            <text:p text:style-name="P80">3.</text:p>
          </table:table-cell>
          <table:table-cell table:style-name="Tabuľka2.A1" office:value-type="string">
            <text:p text:style-name="P82"><text:span text:style-name="T30"><text:s text:c="14"/></text:span><text:span text:style-name="T31">Monika Völgyesiová</text:span><text:span text:style-name="T30">,</text:span><text:span text:style-name="T32">rodič</text:span></text:p>
          </table:table-cell>
        </table:table-row>
      </table:table>
      <text:p text:style-name="P78"><draw:line text:anchor-type="char" draw:z-index="1" draw:name="Rovná spojnica 2" draw:style-name="gr2" draw:text-style-name="P136" svg:x1="-2.448cm" svg:y1="0.72cm" svg:x2="18.481cm" svg:y2="0.722cm"><text:p/></draw:line><text:s text:c="46"/></text:p>
      <text:p text:style-name="P78"/>
      <text:p text:style-name="P78"><text:s text:c="57"/>Hlasovací lístok</text:p>
      <text:p text:style-name="P76"/>
      <text:p text:style-name="P76">na voľbu člena rady školy je v súlade s § 1 vyhlášky Ministerstva školstva SR</text:p>
      <text:p text:style-name="P76">č.291/2004 Z.z. ,ktorou sa určujú podrobnosti o spôsobe ustanovenia orgánov školskej</text:p>
      <text:p text:style-name="P76">samosprávy, o ich zložení, o ich organizačnom a finančnom zabezpečení v znení vyhlášky č.230/2009 Z.z.</text:p>
      <text:p text:style-name="P77"/>
      <table:table table:name="Tabuľka3" table:style-name="Tabuľka3">
        <table:table-column table:style-name="Tabuľka3.A"/>
        <table:table-column table:style-name="Tabuľka3.B"/>
        <table:table-row table:style-name="Tabuľka3.1">
          <table:table-cell table:style-name="Tabuľka3.A1" office:value-type="string">
            <text:p text:style-name="P80">1.</text:p>
          </table:table-cell>
          <table:table-cell table:style-name="Tabuľka3.A1" office:value-type="string">
            <text:p text:style-name="P82"><text:span text:style-name="T30"><text:s text:c="13"/>Simona Cinková, </text:span><text:span text:style-name="T32">rodič</text:span></text:p>
          </table:table-cell>
        </table:table-row>
        <table:table-row table:style-name="Tabuľka3.1">
          <table:table-cell table:style-name="Tabuľka3.A1" office:value-type="string">
            <text:p text:style-name="P80">2.</text:p>
          </table:table-cell>
          <table:table-cell table:style-name="Tabuľka3.A1" office:value-type="string">
            <text:p text:style-name="P81"><text:span text:style-name="T31">Ing. Martina Zagibová</text:span><text:span text:style-name="T30">,</text:span><text:span text:style-name="T32"> rodič</text:span></text:p>
          </table:table-cell>
        </table:table-row>
        <table:table-row table:style-name="Tabuľka3.1">
          <table:table-cell table:style-name="Tabuľka3.A1" office:value-type="string">
            <text:p text:style-name="P80">3.</text:p>
          </table:table-cell>
          <table:table-cell table:style-name="Tabuľka3.A1" office:value-type="string">
            <text:p text:style-name="P82"><text:span text:style-name="T30"><text:s text:c="14"/></text:span><text:span text:style-name="T31">Monika Völgyesiová</text:span><text:span text:style-name="T30">, </text:span><text:span text:style-name="T32">rodič</text:span></text:p>
          </table:table-cell>
        </table:table-row>
      </table:table>
      <text:p text:style-name="P27"><text:soft-page-break/><text:tab/><text:tab/><text:tab/><text:tab/><text:tab/><text:tab/> <text:s text:c="45"/></text:p>
      <text:p text:style-name="P29"><text:s text:c="9"/><text:span text:style-name="Strong_20_Emphasis"><text:span text:style-name="T3">Materská škola s vyučovacím jazykom maďarským – Óvoda</text:span></text:span><text:span text:style-name="T3"> Hlavná 35, 049 45 Jovice</text:span></text:p>
      <text:p text:style-name="P54"/>
      <text:p text:style-name="P54"/>
      <text:p text:style-name="P84"/>
      <text:p text:style-name="P84">Číslo: <text:span text:style-name="T59">2</text:span><text:span text:style-name="T60">44</text:span>/202<text:span text:style-name="T60">6</text:span></text:p>
      <text:p text:style-name="P10"/>
      <text:p text:style-name="P85"><text:span text:style-name="T49">V Joviciach, </text:span><text:span text:style-name="T50">1</text:span><text:span text:style-name="T53">6</text:span><text:span text:style-name="Strong_20_Emphasis"><text:span text:style-name="T49">. júna 2026 <text:s text:c="56"/>Obec Jovice </text:span></text:span></text:p>
      <text:p text:style-name="P85"><text:span text:style-name="Strong_20_Emphasis"><text:span text:style-name="T49"><text:s text:c="100"/></text:span></text:span><text:span text:style-name="T49">Hlavná 50</text:span></text:p>
      <text:p text:style-name="P54"><text:s text:c="100"/>049 45 Jovice</text:p>
      <text:h text:style-name="P83" text:outline-level="2"><text:span text:style-name="Strong_20_Emphasis"><text:span text:style-name="T35"/></text:span></text:h>
      <text:h text:style-name="P83" text:outline-level="2"><text:span text:style-name="Strong_20_Emphasis"><text:span text:style-name="T35"/></text:span></text:h>
      <text:h text:style-name="P83" text:outline-level="2"><text:span text:style-name="Strong_20_Emphasis"><text:span text:style-name="T35">Vec:</text:span></text:span><text:span text:style-name="T35"> Oznámenie o konaní ustanovujúceho zasadnutia Rady školy</text:span></text:h>
      <text:p text:style-name="P85"><text:span text:style-name="T49"><text:s text:c="5"/>oznamujem Vám, že dňa </text:span><text:span text:style-name="T50">15</text:span><text:span text:style-name="Strong_20_Emphasis"><text:span text:style-name="T49">. júna 2026</text:span></text:span><text:span text:style-name="T49"> sa v Materskej škole s vyučovacím jazykom maďarským – Óvoda, Hlavná 35, 049 45 Jovice, uskutoční </text:span><text:span text:style-name="Strong_20_Emphasis"><text:span text:style-name="T49">ustanovujúce zasadnutie Rady školy</text:span></text:span><text:span text:style-name="T49">.</text:span></text:p>
      <text:p text:style-name="P85"><text:span text:style-name="T49">Súčasťou zasadnutia bude </text:span><text:span text:style-name="Strong_20_Emphasis"><text:span text:style-name="T49">voľba predsedu Rady školy</text:span></text:span><text:span text:style-name="T49">.</text:span></text:p>
      <text:p text:style-name="P54">S úctou</text:p>
      <text:p text:style-name="P85"><text:span text:style-name="Strong_20_Emphasis"><text:span text:style-name="T49"><text:s text:c="87"/></text:span></text:span></text:p>
      <text:p text:style-name="P85"><text:span text:style-name="Strong_20_Emphasis"><text:span text:style-name="T49"/></text:span></text:p>
      <text:p text:style-name="P85"><text:span text:style-name="Strong_20_Emphasis"><text:span text:style-name="T49"><text:s text:c="96"/>Sylvia Jakabová</text:span></text:span></text:p>
      <text:p text:style-name="P85"><text:span text:style-name="Strong_20_Emphasis"><text:span text:style-name="T49"><text:s text:c="95"/></text:span></text:span><text:span text:style-name="T49"><text:s/>riaditeľka </text:span><text:span text:style-name="T52">MŠ</text:span></text:p>
      <text:p text:style-name="P85"><text:span text:style-name="Emphasis"><text:span text:style-name="T49"/></text:span></text:p>
      <text:p text:style-name="P11"/>
      <text:p text:style-name="P86"/>
      <text:p text:style-name="P87"/>
      <text:p text:style-name="P26"/>
      <text:p text:style-name="P23"/>
      <text:p text:style-name="P23"/>
      <text:p text:style-name="P71"/>
      <text:p text:style-name="P71"/>
      <text:p text:style-name="P71"/>
      <text:p text:style-name="P71"/>
      <text:p text:style-name="P71"/>
      <text:p text:style-name="P71"/>
      <text:p text:style-name="P71"/>
      <text:p text:style-name="P71"><text:tab/><text:tab/><text:tab/><text:tab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ef" svg:font-family="Alef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álne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adornments="Regular" style:font-pitch="variable" style:font-charset="x-symbol"/>
    <style:font-face style:name="Symbol" svg:font-family="Symbol" style:font-adornments="Normáln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ne" style:font-family-generic="roman" style:font-pitch="variable"/>
    <style:font-face style:name="TimesNewRoman" svg:font-family="TimesNewRoman" style:font-family-generic="roman" style:font-pitch="variable"/>
    <style:font-face style:name="TimesNewRoman1" svg:font-family="TimesNewRoman" style:font-family-generic="system" style:font-pitch="variable"/>
    <style:font-face style:name="Wingdings" svg:font-family="Wingdings" style:font-adornments="Normáln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sk" fo:country="SK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ne_20_numbering" style:display-name="Line numbering" style:family="text"/>
    <style:style style:name="ListLabel_20_1" style:display-name="ListLabel 1" style:family="text">
      <style:text-properties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%1%" style:num-suffix="" text:bullet-char="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2%.%3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2%.%3%.%4%.%5%.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2%.%3%.%4%.%5%.%6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2%.%3%.%4%.%5%.%6%.%7%.%8%.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2%.%3%.%4%.%5%.%6%.%7%.%8%.%9%." style:num-suffix="." style:num-format="1" text:display-levels="8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%1%" style:num-suffix="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loext:num-list-format="%2%" style:num-format="1" text:start-value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3" text:style-name="ListLabel_20_3" loext:num-list-format="%3%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2"/>
      </text:list-level-style-bullet>
      <text:list-level-style-bullet text:level="4" text:style-name="ListLabel_20_2" loext:num-list-format="%4%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" loext:num-list-format="%5%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" loext:num-list-format="%7%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" loext:num-list-format="%8%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4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ListLabel_20_4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ListLabel_20_4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4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ListLabel_20_4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ListLabel_20_4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4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ListLabel_20_4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4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4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ListLabel_20_4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ListLabel_20_4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loext:num-list-format="%1%" style:num-suffix="" text:bullet-char="">
        <style:list-level-properties text:list-level-position-and-space-mode="label-alignment">
          <style:list-level-label-alignment text:label-followed-by="listtab" fo:text-indent="-0.635cm" fo:margin-left="1.136cm"/>
        </style:list-level-properties>
        <style:text-properties style:font-name="Wingdings"/>
      </text:list-level-style-bullet>
      <text:list-level-style-bullet text:level="2" text:style-name="ListLabel_20_5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loext:num-list-format="%1%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4" loext:num-list-format="%1%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4" loext:num-list-format="%1%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4" loext:num-list-format="%1%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loext:num-list-format="%1%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4-21T12:53:19.417000000</meta:creation-date>
    <meta:generator>LibreOffice/7.4.0.3$Windows_X86_64 LibreOffice_project/f85e47c08ddd19c015c0114a68350214f7066f5a</meta:generator>
    <dc:date>2026-07-06T12:50:09.175000000</dc:date>
    <meta:editing-duration>PT19H12M27S</meta:editing-duration>
    <meta:editing-cycles>61</meta:editing-cycles>
    <meta:print-date>2026-07-06T12:59:37.121000000</meta:print-date>
    <meta:document-statistic meta:table-count="3" meta:image-count="0" meta:object-count="0" meta:page-count="18" meta:paragraph-count="387" meta:word-count="2423" meta:character-count="19076" meta:non-whitespace-character-count="14247"/>
  </office:meta>
</office:document-meta>
</file>